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Zwagerbosch - Spoarbuorren Noard 1’</text:p>
      <text:section text:name="zakelijke-mededeling_id1-3-2" text:style-name="zakelijke-mededeling">
        <text:section text:name="zakelijke-mededeling-tekst_id1-3-2-1" text:style-name="zakelijke-mededeling-tekst">
          <text:section text:name="tekst_id1-3-2-1-1" text:style-name="tekst">
            <text:p text:style-name="common-al">Van 21 juli tot en met 31 augustus 2022 ligt het ontwerpbestemmingsplan ‘Zwagerbosch - Spoarbuorren Noard 1’ ter inzage (NL.IMRO.1970.BpZbSpoarbnoard1-ON01). </text:p>
            <text:p text:style-name="common-al">Het bestemmingsplan voorziet in de realisatie van een hondenkennel/-fokkerij op het perceel Spoarbuorren 1 te Zwagerbosch. In de huidige situatie is op het perceel een kleinschalige hondenkennel gevestigd. Initiatiefnemer wil de bedrijfsactiviteiten in de nabije toekomst uitbreiden en een nieuwe schuur en een hondenhok realiseren. De huidige woonbestemming krijgt de aanduiding ‘hondenkennel en -fokkerij’. Hiervoor is een nieuw bestemmingsplan opgesteld.</text:p>
            <text:p text:style-name="common-al">
            <text:span text:style-name="nadrukcur">Het ontwerpbestemmingsplan inzien</text:span>
          </text:p>
            <text:p text:style-name="common-al">U kunt het bestemmingsplan tot het einde van de zienswijzetermijn op afspraak bekijken in het gemeentehuis aan de Koningstraat 13 te Dokkum. U kunt daarvoor telefonisch een afspraak maken. </text:p>
            <text:p text:style-name="common-al">U kunt het bestemmingsplan ook bekijken op <text:a xlink:href="http://www.ruimtelijkeplannen.nl" xlink:type="simple">www.ruimtelijkeplannen.nl</text:a> (<text:a xlink:href="https://www.ruimtelijkeplannen.nl/?planidn=NL.IMRO.1970.BpZbSpoarbnoard1-ON01" xlink:type="simple">https://www.ruimtelijkeplannen.nl/?planidn=NL.IMRO.1970.BpZbSpoarbnoard1-ON01</text:a>).</text:p>
            <text:p text:style-name="common-al">
            <text:span text:style-name="nadrukcur">Wilt u reageren?</text:span>
          </text:p>
            <text:p text:style-name="common-al">U kunt uw zienswijze van 21 juli tot en met 31 augustus 2022 schriftelijk indienen bij de gemeenteraad Noardeast-Fryslân, Postbus 13, 9290 AA, Kollum. Ook kunt u mondeling reageren. Daarvoor moet u een afspraak maken met het team Romte.</text:p>
            <text:p text:style-name="common-al">
            <text:span text:style-name="nadrukcur">Heeft u vragen?</text:span>
          </text:p>
            <text:p text:style-name="common-al">Als u vragen heeft kunt u contact opnemen met het team Romte, telefoon: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2516</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2516</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2516</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5/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ZbSpoarbnoard1-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Zwagerbosch - Spoarbuorren Noard 1’</meta:user-defined>
    <meta:user-defined meta:name="DCTERMS.W3CDTF/DCTERMS.available">2022-07-20</meta:user-defined>
    <meta:user-defined meta:name="DCTERMS.W3CDTF/OVERHEIDop.jaargang">2022</meta:user-defined>
    <meta:user-defined meta:name="OVERHEIDop.publicationIssue">322516</meta:user-defined>
    <meta:user-defined meta:name="OVERHEIDop.GmbID/DC.identifier">gmb-2022-322516</meta:user-defined>
    <meta:user-defined meta:name="OVERHEIDop.versieInformatie"/>
  </office:meta>
</office:document-meta>
</file>