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(kappen) Blondeelstraat 150 - OMV.22.07.001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Blondeelstraat 150, 3067VB, kappen van 62 bomen t.b.v. rioolvernieuwing en herinrichting Architectenbuurt. Het aanvraagformulier is als bijlage toegevoegd aan de publicatie (aanvraagdatum 08-07-2022, dossiernummer OMV.22.07.00125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21862</text:span><text:line-break/><text:date style:data-style-name="dag" text:fixed="true" text:date-value="2022-07-14"/><text:line-break/><text:date style:data-style-name="jaar" text:fixed="true" text:date-value="2022-07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21862</text:span><text:date style:data-style-name="nicedate" text:fixed="true" text:date-value="2022-07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21862</text:span><text:date style:data-style-name="nicedate" text:fixed="true" text:date-value="2022-07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6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Adres</meta:user-defined>
    <meta:user-defined meta:name="DC.title">Aangevraagde omgevingsvergunning (kappen) Blondeelstraat 150 - OMV.22.07.00125</meta:user-defined>
    <meta:user-defined meta:name="DCTERMS.W3CDTF/DCTERMS.available">2022-07-14</meta:user-defined>
    <meta:user-defined meta:name="DCTERMS.W3CDTF/OVERHEIDop.jaargang">2022</meta:user-defined>
    <meta:user-defined meta:name="OVERHEIDop.externeBijlage">Blondeelstraat 150 - OMV.22.07.00125|exb-2022-40030</meta:user-defined>
    <meta:user-defined meta:name="OVERHEIDop.publicationIssue">321862</meta:user-defined>
    <meta:user-defined meta:name="OVERHEIDop.GmbID/DC.identifier">gmb-2022-321862</meta:user-defined>
    <meta:user-defined meta:name="OVERHEIDop.versieInformatie"/>
  </office:meta>
</office:document-meta>
</file>