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diverse bruggen en vlonders op het perceel Yme kuiperweg tegenover 5 tot en met 66 doorlopend te Heerenveen (de Treff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diverse bruggen en vlonders op het perceel yme kuiperweg tegenover 5 tot en met 66 doorlopend te heerenveen (de Treffe) (08-07-2022)</text:p>
            <text:p text:style-name="common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8897</text:span><text:line-break/><text:date style:data-style-name="dag" text:fixed="true" text:date-value="2022-07-13"/><text:line-break/><text:date style:data-style-name="jaar" text:fixed="true" text:date-value="2022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8897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8897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plaatsen van diverse bruggen en vlonders op het perceel Yme kuiperweg tegenover 5 tot en met 66 doorlopend te Heerenveen (de Treffe)</meta:user-defined>
    <meta:user-defined meta:name="DCTERMS.W3CDTF/DCTERMS.available">2022-07-13</meta:user-defined>
    <meta:user-defined meta:name="DCTERMS.W3CDTF/OVERHEIDop.jaargang">2022</meta:user-defined>
    <meta:user-defined meta:name="OVERHEIDop.publicationIssue">318897</meta:user-defined>
    <meta:user-defined meta:name="OVERHEIDop.GmbID/DC.identifier">gmb-2022-318897</meta:user-defined>
    <meta:user-defined meta:name="OVERHEIDop.versieInformatie"/>
  </office:meta>
</office:document-meta>
</file>