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Constant Erzeijstraat 55 te Utrecht,  HZ_WABO-22-169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nstant Erzeijstraat 55 te Utrecht</text:p>
            <text:p text:style-name="common-al">HZ_WABO-22-16900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8743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8743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8743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Constant Erzeijstraat 55 te Utrecht,  HZ_WABO-22-16900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8743</meta:user-defined>
    <meta:user-defined meta:name="OVERHEIDop.GmbID/DC.identifier">gmb-2022-318743</meta:user-defined>
    <meta:user-defined meta:name="OVERHEIDop.versieInformatie"/>
  </office:meta>
</office:document-meta>
</file>