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4opladenelektrischevoertuigeni514f6e50-35c8-4f98-9bf8-194404fdaee3.png" manifest:media-type="image/png"/>
  <manifest:file-entry manifest:full-path="Pictures/E9elektrischedeelautoi2920067e-a438-4a6d-819f-196a259829d8.png" manifest:media-type="image/png"/>
  <manifest:file-entry manifest:full-path="Pictures/E9elektrischedeelautoOB504i82ba3d0b-0946-4b42-8c89-b83eaba2777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07-11 Johan Winnubstlaan, West, Parkeergelegenheid elektrische deelauto,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0112538</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in het locatieplan voor de elektrische auto’s parkeervakken zijn aangewezen voor zowel de elektrische auto’s als voor de elektrische deelauto’s;</text:p>
            <text:p text:style-name="common-al"/>
            <text:p text:style-name="common-al">
            <text:span text:style-name="nadrukvet">dat</text:span>
          </text:p>
            <text:p text:style-name="common-al">middels het gepubliceerde verkeersbesluit met zaaknummer 7628033 voor het kunnen realiseren van een parkeergelegenheid ten behoeve van een elektrische deelauto er één parkeervak voor de elektrische oplaadpaal waarvoor inmiddels het gepubliceerde verkeersbesluit met zaaknummer 7281034 onherroepelijk is geworden, opgeheven werd ten gunste van deze deelauto;</text:p>
            <text:p text:style-name="common-al"/>
            <text:p text:style-name="common-al">
            <text:span text:style-name="nadrukvet">dat</text:span>
          </text:p>
            <text:p text:style-name="common-al">in verband met de toename van het gebruik van elektrische deelauto’s het aantal parkeergelegenheden ten behoeve hiervan worden uitgebreid;</text:p>
            <text:p text:style-name="common-al">
            <text:span text:style-name="nadrukvet">dat</text:span>
          </text:p>
            <text:p text:style-name="common-al">in aansluiting op het opheffen van 1 van de 2 parkeerplekken voor het opladen van elektrische voertuigen zoals opgenomen in het verkeersbesluit met nummer 7628033 de resterende parkeerplek eveneens wordt opgeheven ten gunste van een 2e elektrische deelauto, met als gevolg dat de alinea betreffende de parkeergelegenheid voor het opladen van elektrische voertuigen voor het Johan Winnubstlaan in verkeersbesluit met zaaknummer 7281034 in zijn geheel komt te vervallen;</text:p>
            <text:p text:style-name="common-al"/>
            <text:p text:style-name="common-al">
            <text:span text:style-name="nadrukvet">dat</text:span>
          </text:p>
            <text:p text:style-name="common-al">het stimuleren van het autodelen binnen het gemeentelijk beleid past om de automobiliteit terug te dringen en zo de leefbaarheid, bereikbaarheid en de luchtkwaliteit te verbeteren. Het concept deelauto leidt immers tot daling van het autobezit, daling van het aantal gereden kilometers, vermindering van de CO² uitstoot en vermindering van de parkeerdruk;</text:p>
            <text:p text:style-name="common-al"/>
            <text:p text:style-name="common-al">
            <text:span text:style-name="nadrukvet">dat</text:span>
            <text:span text:style-name="nadrukvet"/>
          </text:p>
            <text:p text:style-name="common-al">voor elektrische deelauto’s een oplaadpaal benodigd is; </text:p>
            <text:p text:style-name="common-al"/>
            <text:p text:style-name="common-al">
            <text:span text:style-name="nadrukvet">dat</text:span>
            <text:span text:style-name="nadrukvet"/>
          </text:p>
            <text:p text:style-name="common-al">er per elektrische deelauto een parkeerplaats benodigd is, zodat de elektrisch aangedreven deelauto’s gelijktijdig opgeladen kunnen worden;</text:p>
            <text:p text:style-name="common-al"/>
            <text:p text:style-name="common-al">
            <text:span text:style-name="nadrukvet">dat</text:span>
            <text:span text:style-name="nadrukvet"/>
          </text:p>
            <text:p text:style-name="common-al">de locatie van de elektrische deelauto’s aan bepaalde eisen moet voldoen, zoals een zo open mogelijke plek (bijvoorbeeld niet voor groenstroken), een zo veilig mogelijke plek (in verband met eventuele aanrijschade) en de plek moet zo rustig mogelijk zijn voor het straatbeeld (rekening houdend met bestaande zichtlijnen, ramen en deuren). Ook moet de locatie bedrijven en bewoners uitnodigen om gemakkelijk te kunnen deelnemen aan de elektrische deelauto en hun mobiliteit op deze manier te verduurzamen;</text:p>
            <text:p text:style-name="common-al"/>
            <text:p text:style-name="common-al">
            <text:span text:style-name="nadrukvet">dat</text:span>
            <text:span text:style-name="nadrukvet"/>
          </text:p>
            <text:p text:style-name="common-al">een laadpaal (smart solar) binnen 250 m loopafstand gelegen moet zijn van de woning van de aanvrager, zodat autodelers in staat gesteld worden om snel te kunnen laden en het deelgebruik geoptimaliseerd wordt; </text:p>
            <text:p text:style-name="common-al"/>
            <text:p text:style-name="common-al">
            <text:span text:style-name="nadrukvet">dat</text:span>
          </text:p>
            <text:p text:style-name="common-al">met deze locatie een betere dekkingsgraad ontstaat met betrekking tot laadpalen in de buurt en voldoende bereikbaar is voor gebruikers van elektrische voertuigen in de directe omgeving; </text:p>
            <text:p text:style-name="common-al"/>
            <text:p text:style-name="common-al">
            <text:span text:style-name="nadrukvet">dat</text:span>
          </text:p>
            <text:p text:style-name="common-al">hierbij gelet wordt op de spreiding van het bestaande netwerk van de elektrische deelauto’s, zodat een strategisch netwerk zal ontstaan dat zo veel als mogelijk dekkend is; </text:p>
            <text:p text:style-name="common-al"/>
            <text:p text:style-name="common-al">
            <text:span text:style-name="nadrukvet">dat</text:span>
          </text:p>
            <text:p text:style-name="common-al">deze locatie zo bepaald is dat er zo min mogelijk hinder is voor de bewoners; </text:p>
            <text:p text:style-name="common-al"/>
            <text:p text:style-name="common-al">
            <text:span text:style-name="nadrukvet">dat</text:span>
          </text:p>
            <text:p text:style-name="common-al">door het realiseren van een deelauto parkeergelegenheid voor een elektrische auto er een verschuiving optreedt in de beschikbaarheid van het type parkeerplaats. Het aantal parkeerplaatsen blijft ongewijzigd;</text:p>
            <text:p text:style-name="common-al"/>
            <text:p text:style-name="common-al">
            <text:span text:style-name="nadrukvet">dat</text:span>
          </text:p>
            <text:p text:style-name="common-al">gebruikers van een elektrische deelauto, die geen eigendom is van We Drive Solar, moeten uitwijken naar een andere parkeerplek;</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4 juli </text:span><text:span text:style-name="nadrukvet">20</text:span><text:span text:style-name="nadrukvet">20</text:span> in de hierna volgende locatie de aangegeven verkeersmaatregelen in te trekken c.q. vast te stellen:</text:p>
            <text:p text:style-name="common-al"/>
            <text:p text:style-name="common-al">
            <text:span text:style-name="nadrukvet">West</text:span>
          </text:p>
            <text:p text:style-name="common-al"/>
            <text:p text:style-name="common-al">
            <text:span text:style-name="nadrukvet">Johan </text:span>
            <text:span text:style-name="nadrukvet">Winnubstlaan</text:span> (ter hoogte van huisnummer 15; wegvak: tussen de Franz Schubertstraat en de Händelstraat)</text:p>
            <text:p text:style-name="common-al"/>
            <text:p text:style-name="common-al">Intrekken: Parkeergelegenheid alleen bestemd voor het opladen van elektrische voertuigen (E4) volgens bijlage I van het RVV 1990 met onderbord “opladen elektrische voertuigen”</text:p>
            <text:p text:style-name="common-al"/>
            <text:p text:style-name="common-al">
            <draw:frame><draw:text-box><text:section text:name="plaatje_id1-3-2-2-1-76-1" text:style-name="plaatje">
              <text:p text:style-name="illustratie_id1-3-2-2-1-76-1-1"><draw:frame draw:style-name="illustratie_id1-3-2-2-1-76-1-1" text:anchor-type="paragraph" svg:width="20mm" svg:height="32.5mm"><draw:image xlink:href="Pictures/E4opladenelektrischevoertuigeni514f6e50-35c8-4f98-9bf8-194404fdaee3.png" xlink:type="simple"/></draw:frame></text:p>
            </text:section></draw:text-box></draw:frame>
          </text:p>
            <text:p text:style-name="common-al">E4</text:p>
            <text:p text:style-name="common-al"/>
            <text:p text:style-name="common-al">Intrekken: Parkeergelegenheid alleen bestemd voor vergunninghouders (E9) een parkeerplaats ten behoeve van een elektrische deelauto (E9), volgens bijlage I van het RVV 1990 met onderbord "Opladen elektrische deelauto" </text:p>
            <text:p text:style-name="common-al"/>
            <text:p text:style-name="common-al">
            <draw:frame><draw:text-box><text:section text:name="plaatje_id1-3-2-2-1-81-1" text:style-name="plaatje">
              <text:p text:style-name="illustratie_id1-3-2-2-1-81-1-1"><draw:frame draw:style-name="illustratie_id1-3-2-2-1-81-1-1" text:anchor-type="paragraph" svg:width="20mm" svg:height="41.900000000000006mm"><draw:image xlink:href="Pictures/E9elektrischedeelautoi2920067e-a438-4a6d-819f-196a259829d8.png" xlink:type="simple"/></draw:frame></text:p>
            </text:section></draw:text-box></draw:frame>
          </text:p>
            <text:p text:style-name="common-al">E9</text:p>
            <text:p text:style-name="common-al"/>
            <text:p text:style-name="common-al">Vaststellen: Parkeergelegenheid alleen bestemd voor vergunninghouders (E9); twee parkeerplaatsen ten behoeve van elektrische deelvoertuigen, volgens bijlage I van het RVV 1990 met het onderbord “elektrische deelauto” en het onderbord OB504 </text:p>
            <text:p text:style-name="common-al"/>
            <text:p text:style-name="common-al">
            <draw:frame><draw:text-box><text:section text:name="plaatje_id1-3-2-2-1-86-1" text:style-name="plaatje">
              <text:p text:style-name="illustratie_id1-3-2-2-1-86-1-1"><draw:frame draw:style-name="illustratie_id1-3-2-2-1-86-1-1" text:anchor-type="paragraph" svg:width="20mm" svg:height="44.1mm"><draw:image xlink:href="Pictures/E9elektrischedeelautoOB504i82ba3d0b-0946-4b42-8c89-b83eaba27770.png" xlink:type="simple"/></draw:frame></text:p>
            </text:section></draw:text-box></draw:frame>
          </text:p>
            <text:p text:style-name="common-al">E9 OB Elektrische deelauto OB504</text:p>
            <text:p text:style-name="common-al"/>
            <text:p text:style-name="common-al"/>
            <text:p text:style-name="common-al">Utrecht, 11 juli 2022</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R.H. Kottenhagen-Spin </text:span>
          </text:p>
            <text:p text:style-name="common-al">Adviseur Verkeersbesluiten, afdeling Mobiliteit</text:p>
            <text:p text:style-name="common-al">Ontwikkelorganisatie Ruimte</text:p>
            <text:p text:style-name="common-al"/>
            <text:p text:style-name="common-al">Gepubliceerd op <text:span text:style-name="nadrukvet">13 juli 2022</text:span> in de Staatscourant. </text:p>
            <text:p text:style-name="common-al"/>
            <text:p text:style-name="common-al">Nadere informatie met betrekking tot de hiervoor genoemde verkeersmaatregelen kan worden verkregen bij Ontwikkelorganisatie Ruimte, Gilde Stedenbouw en Mobiliteit, Coördinator Verkeersbesluiten (mw R.H. Kottenhagen-Spin, telefoon 030 - 286 4426 of per mail <text:a xlink:href="mailto:r.kottenhagenspin@utrecht.nl" xlink:type="simple">r.kottenhagenspin@utrecht.nl</text:a>).</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7769</text:span><text:line-break/><text:date style:data-style-name="dag" text:fixed="true" text:date-value="2022-07-13"/><text:line-break/><text:date style:data-style-name="jaar" text:fixed="true" text:date-value="2022-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7769</text:span><text:date style:data-style-name="nicedate" text:fixed="true" text:date-value="2022-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7769</text:span><text:date style:data-style-name="nicedate" text:fixed="true" text:date-value="2022-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5/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vergunninghouders (E9) met onderbord "elektrische deelauto"en OB504 - Johan Winnubstlaan (ter hoogte van huisnummer 15, wegvak: tussen de Franz Schubertstraat en de Händel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112538</meta:user-defined>
    <meta:user-defined meta:name="OVERHEIDop.verkeersbordcode">E4</meta:user-defined>
    <meta:user-defined meta:name="OVERHEIDop.verkeersbordcode">E9</meta:user-defined>
    <dc:language>nl</dc:language>
    <meta:user-defined meta:name="OVERHEIDop.locatietype/OVERHEIDop.gebiedsmarkering">Punt</meta:user-defined>
    <meta:user-defined meta:name="DC.title">2022-07-11 Johan Winnubstlaan, West, Parkeergelegenheid elektrische deelauto, Verkeersmaatregelen Gemeente Utrecht</meta:user-defined>
    <meta:user-defined meta:name="DCTERMS.W3CDTF/DCTERMS.available">2022-07-13</meta:user-defined>
    <meta:user-defined meta:name="OVERHEIDop.externeBijlage">kadastrale kaart + afbeelding locatie|exb-2022-39471</meta:user-defined>
    <meta:user-defined meta:name="DCTERMS.W3CDTF/OVERHEIDop.jaargang">2022</meta:user-defined>
    <meta:user-defined meta:name="OVERHEIDop.publicationIssue">317769</meta:user-defined>
    <meta:user-defined meta:name="OVERHEIDop.GmbID/DC.identifier">gmb-2022-317769</meta:user-defined>
    <meta:user-defined meta:name="OVERHEIDop.versieInformatie"/>
  </office:meta>
</office:document-meta>
</file>