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BEDRIJFSPAND (INTERN), MINERVA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bedrijfspand (intern) op het perceel Minerva 1 te Heerenveen  </text:p>
            <text:p text:style-name="common-al">(06 jul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3285</text:span><text:line-break/><text:date style:data-style-name="dag" text:fixed="true" text:date-value="2022-07-11"/><text:line-break/><text:date style:data-style-name="jaar" text:fixed="true" text:date-value="2022-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3285</text:span><text:date style:data-style-name="nicedate" text:fixed="true" text:date-value="2022-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3285</text:span><text:date style:data-style-name="nicedate" text:fixed="true" text:date-value="2022-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BEDRIJFSPAND (INTERN), MINERVA 1 HEERENVEEN.</meta:user-defined>
    <meta:user-defined meta:name="DCTERMS.W3CDTF/DCTERMS.available">2022-07-11</meta:user-defined>
    <meta:user-defined meta:name="DCTERMS.W3CDTF/OVERHEIDop.jaargang">2022</meta:user-defined>
    <meta:user-defined meta:name="OVERHEIDop.publicationIssue">313285</meta:user-defined>
    <meta:user-defined meta:name="OVERHEIDop.GmbID/DC.identifier">gmb-2022-313285</meta:user-defined>
    <meta:user-defined meta:name="OVERHEIDop.versieInformatie"/>
  </office:meta>
</office:document-meta>
</file>