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WIJZIGEN VAN EEN BESTAANDE IN- EN UITRIT, NIJE BOARSTERDYK (TEN OOSTEN VAN DE A32) TE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ijzigen van een bestaande in- en uitrit op het perceel nije boarnsterdyk (ten oosten van de a32) te akkrum (05-07-2022)</text:p>
            <text:p text:style-name="common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12865</text:span><text:line-break/><text:date style:data-style-name="dag" text:fixed="true" text:date-value="2022-07-11"/><text:line-break/><text:date style:data-style-name="jaar" text:fixed="true" text:date-value="2022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12865</text:span><text:date style:data-style-name="nicedate" text:fixed="true" text:date-value="2022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12865</text:span><text:date style:data-style-name="nicedate" text:fixed="true" text:date-value="2022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uitweg en inrit</meta:user-defined>
    <dc:language>nl</dc:language>
    <meta:user-defined meta:name="OVERHEIDop.locatietype/OVERHEIDop.gebiedsmarkering">Punt</meta:user-defined>
    <meta:user-defined meta:name="DC.title">AANVRAAG OMGEVINGSVERGUNNING, WIJZIGEN VAN EEN BESTAANDE IN- EN UITRIT, NIJE BOARSTERDYK (TEN OOSTEN VAN DE A32) TE AKKRUM</meta:user-defined>
    <meta:user-defined meta:name="DCTERMS.W3CDTF/DCTERMS.available">2022-07-11</meta:user-defined>
    <meta:user-defined meta:name="DCTERMS.W3CDTF/OVERHEIDop.jaargang">2022</meta:user-defined>
    <meta:user-defined meta:name="OVERHEIDop.publicationIssue">312865</meta:user-defined>
    <meta:user-defined meta:name="OVERHEIDop.GmbID/DC.identifier">gmb-2022-312865</meta:user-defined>
    <meta:user-defined meta:name="OVERHEIDop.versieInformatie"/>
  </office:meta>
</office:document-meta>
</file>