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openbaarheidsbeperkingen</text:p>
      <text:section text:name="regeling_id1-3-2" text:style-name="regeling">
        <text:section text:name="aanhef_id1-3-2-1" text:style-name="aanhef">
          <text:section text:name="preambule_id1-3-2-1-1" text:style-name="preambule">
            <text:p text:style-name="al">Het college van burgemeester en wethouders van Zevenaar</text:p>
            <text:p text:style-name="al"/>
            <text:p text:style-name="al">
            <text:span text:style-name="nadrukvet">Overwegingen</text:span>
          </text:p>
            <text:p text:style-name="al">de Enquêtecommissie gemeente Zevenaar heeft op 25 oktober 2017 een besluit genomen tot het opleggen van openbaarheidsbeperkingen met betrekking tot de stukken van de enquêtecommissie die de commissie heeft overgebracht naar de archiefbewaarplaats (hierna: het besluit openbaarheidsbeperkingen) (zie bijlage);</text:p>
            <text:p text:style-name="al"/>
            <text:p text:style-name="al">dit besluit is bekendgemaakt aan de Streekarchivaris van het SALD en op 12 augustus 2020 gepubliceerd in het Gemeenteblad;</text:p>
            <text:p text:style-name="al"/>
            <text:p text:style-name="al">het besluit openbaarheidsbeperkingen heeft tot gevolg dat de betreffende stukken gedurende een periode van 75 jaar na het moment van het nemen van het besluit van 25 oktober 2017 niet openbaar zijn;</text:p>
            <text:p text:style-name="al"/>
            <text:p text:style-name="al">de rechtbank heeft in haar uitspraak van 29 juni 2022 geoordeeld dat de enquêtecommissie niet het bevoegd orgaan is om het besluit openbaarheidsbeperkingen te nemen en dat het college als zorgdrager bij uitsluiting bevoegd is dit besluit te nemen;</text:p>
            <text:p text:style-name="al"/>
            <text:p text:style-name="al">het college staat achter het besluit openbaarheidsbeperkingen en had dit besluit genomen als hij onderkend had dat hij bevoegd was; </text:p>
            <text:p text:style-name="al"/>
            <text:p text:style-name="al">gelet op de uitspraak van de rechtbank en voor zover nodig wil het college het besluit openbaarheidsbeperkingen van de enquêtecommissie d.d. 25 oktober 2017 voor zijn rekening nemen en bekrachtigen met ingang van de datum waarop dat besluit openbaarheidsbeperkingen is genomen;</text:p>
            <text:p text:style-name="al"/>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 </text:p>
            <text:p text:style-name="al">Te bekrachtigen het besluit van de Enquêtecommissie gemeente Zevenaar d.d. 25 oktober 2017. Dit besluit luidt:</text:p>
            <text:list text:style-name="id1-3-2-2-1-3">
              <text:list-item text:style-override="id1-3-2-2-1-3-1">
                <text:number>1.</text:number>
                <text:p text:style-name="al">Met toepassing van Artikel 15, lid 1 onder a en c van de Archiefwet tot het opleggen van geheimhouding op onderzoeksdocumenten, waarover de commissie geheimhouding heeft opgelegd, gedurende de maximale termijn van 75 jaar na datum van dit besluit (16 mei 2012), zoals bedoeld in artikel 15, lid 4 van de Archiefwet.</text:p>
              </text:list-item>
              <text:list-item text:style-override="id1-3-2-2-1-3-2">
                <text:number>2.</text:number>
                <text:p text:style-name="al">Deze geheime onderzoeksdocumenten met in achtneming van het bepaalde hierover in de Archiefwet over te brengen naar en te laten bewaren in het Streekarchivariaat De Liemers en Doesburg.</text:p>
              </text:list-item>
            </text:list>
            <text:p text:style-name="al">Als gevolg waarvan met ingang van de datum van het nemen van het besluit openbaarheidsbeperkingen van 25 oktober 2017 op de stukken van de enquêtecommissie openbaarheidsbeperkingen rusten die de archivaris in acht moet nemen. </text:p>
          </text:section>
        </text:section>
        <text:section text:name="regeling-sluiting_id1-3-2-3" text:style-name="regeling-sluiting">
          <text:section text:name="ondertekening_id1-3-2-3-1">
            <text:p><text:span text:style-name="functie">Zevenaar, 5 juli 2022</text:span></text:p>
            <text:p><text:span text:style-name="functie">Burgemeester en wethouders van Zevenaa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11044</text:span><text:line-break/><text:date style:data-style-name="dag" text:fixed="true" text:date-value="2022-07-06"/><text:line-break/><text:date style:data-style-name="jaar" text:fixed="true" text:date-value="2022-07-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11044</text:span><text:date style:data-style-name="nicedate" text:fixed="true" text:date-value="2022-07-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11044</text:span><text:date style:data-style-name="nicedate" text:fixed="true" text:date-value="2022-07-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4.5/xml/MC-DRP-OverigeBvAS-Web-CB.xml</meta:user-defined>
    <meta:user-defined meta:name="OVERHEID.Gemeente/DC.creator">Zevenaar</meta:user-defined>
    <meta:user-defined meta:name="OVERHEID.Informatietype/DC.type">officiële publicatie</meta:user-defined>
    <meta:user-defined meta:name="OVERHEIDop.Rubriek/DC.type">ander besluit van algemene strekking</meta:user-defined>
    <meta:user-defined meta:name="OVERHEID.Gemeente/DCTERMS.publisher">Zevenaar</meta:user-defined>
    <meta:user-defined meta:name="OVERHEID.Gemeente/OVERHEID.authority">Zevenaar</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Onbekend</meta:user-defined>
    <meta:user-defined meta:name="DCTERMS.alternative">Besluit openbaarheidsbeperkingen </meta:user-defined>
    <dc:language>nl</dc:language>
    <meta:user-defined meta:name="OVERHEIDop.locatietype/OVERHEIDop.gebiedsmarkering">Gemeente</meta:user-defined>
    <meta:user-defined meta:name="DC.title">Besluit openbaarheidsbeperkingen</meta:user-defined>
    <meta:user-defined meta:name="DCTERMS.W3CDTF/DCTERMS.available">2022-07-06</meta:user-defined>
    <meta:user-defined meta:name="DCTERMS.W3CDTF/OVERHEIDop.jaargang">2022</meta:user-defined>
    <meta:user-defined meta:name="OVERHEIDop.publicationIssue">311044</meta:user-defined>
    <meta:user-defined meta:name="OVERHEIDop.GmbID/DC.identifier">gmb-2022-311044</meta:user-defined>
    <meta:user-defined meta:name="OVERHEIDop.versieInformatie"/>
  </office:meta>
</office:document-meta>
</file>