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Dreijenpleinpverbodie9531cc3-72bc-4314-9cb2-0a77bd06d7f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Evenement AID WUR / Dreijenplein 2022</text:p>
      <text:section text:name="regeling_id1-3-2" text:style-name="regeling">
        <text:section text:name="aanhef_id1-3-2-1" text:style-name="aanhef">
          <text:section text:name="context_id1-3-2-1-1" text:style-name="context">
            <text:p text:style-name="context.al">kenmerk: <text:span text:style-name="nadrukcur">JSO_283_MW_22_0305222</text:span></text:p>
            <text:p text:style-name="context_bottom"/>
          </text:section>
          <text:p text:style-name="aanhef_wie">Burgemeester en Wethouders van de gemeente Wageningen,</text:p>
          <text:section text:name="considerans_id1-3-2-1-3" text:style-name="considerans">
            <text:p text:style-name="tussenkopcur">
            <text:span text:style-name="nadrukvet">Overwegingen ten aanzien van het besluit</text:span>
          </text:p>
            <text:p text:style-name="considerans.al">
            <draw:frame><draw:text-box><text:section text:name="plaatje_id1-3-2-1-3-2-1" text:style-name="plaatje">
              <text:p text:style-name="illustratie_id1-3-2-1-3-2-1-1"><draw:frame draw:style-name="illustratie_id1-3-2-1-3-2-1-1" text:anchor-type="paragraph" svg:width="150mm" svg:height="118.3mm"><draw:image xlink:href="Pictures/AfbDreijenpleinpverbodie9531cc3-72bc-4314-9cb2-0a77bd06d7f7.jpg" xlink:type="simple"/></draw:frame></text:p>
            </text:section></draw:text-box></draw:frame>In de afbeelding hierboven is het terrein de Dreijen weergegeven. Met de gele bebording en de rode pijlen wordt aangegeven waar en wanneer er niet geparkeerd mag worden.</text:p>
            <text:p text:style-name="considerans.al">
            <text:span text:style-name="nadrukvet">Bevoegdheid: </text:span>
          </text:p>
            <text:p text:style-name="considerans.al">Artikel 18, eerste lid, onder d, van de Wegenverkeerswet 1994.</text:p>
            <text:p text:style-name="considerans.al">
            <text:span text:style-name="nadrukvet">Grondslag: </text:span>
          </text:p>
            <text:p text:style-name="considerans.al">Artikel 15 Wegenverkeerswet en artikel 12 BABW.</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cur">Artikel 18 Wegenverkeerswet lid1d:</text:span>
          </text:p>
            <text:p text:style-name="considerans.al">Verkeersbesluiten worden genomen voor zover zij betreffen het verkeer op andere wegen [dan die van het Rijk, Provincie of waterschap] door burgemeester en wethouders, of krachtens besluit van hen, door een door hen ingestelde bestuurscommissie.</text:p>
            <text:p text:style-name="considerans.al">
            <text:span text:style-name="nadrukvet">Aanleiding en belangen: </text:span>
          </text:p>
            <text:p text:style-name="considerans.al">
            <text:span text:style-name="nadrukcur">Aanleiding: </text:span>
          </text:p>
            <text:p text:style-name="considerans.al">De aanleiding is het jaarlijkse evenement Algemene Introductiedagen van de Wageningse Universiteit en Research (AID WUR). Ten behoeve van een fietsenstalling voor de: Informatie markt, brunch en openlucht film wordt parkeren verboden op de parkeerterreinen bij het Dreijenplein. De parkeerverboden gaan gelden op: zaterdag 20, en woensdag 24  augustus 2021 tussen 9:00 en 17:00 uur en zondag 17:00 tot 24:00u (Dit verbod geldt tevens voor het parkeerterrein achter Dreijenplein 10).</text:p>
            <text:p text:style-name="considerans.al">
            <text:span text:style-name="nadrukcur">Belangen: </text:span>
          </text:p>
            <text:p text:style-name="considerans.al">Aan dit verkeersbesluit liggen de volgende belangen, als bedoeld in artikel 2 van de Wegenverkeerswet 1994, ten grondslag:</text:p>
            <text:p text:style-name="considerans.al">- het verzekeren van de veiligheid op de weg;</text:p>
            <text:p text:style-name="considerans.al">- het beschermen van weggebruikers en passagiers;</text:p>
            <text:p text:style-name="considerans.al">
            <text:span text:style-name="nadrukcur">Politieadvies </text:span>
          </text:p>
            <text:p text:style-name="considerans.al">In overeenstemming met artikel 24 van het Besluit administratieve bepalingen inzake het wegverkeer is er overleg geweest met de politie, van de politieregio Gelderland-Midden. De politie heeft positief geadviseerd.</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heeft besloten tot het plaatsen: </text:p>
            <text:list text:style-name="id1-3-2-2-1-2">
              <text:list-item text:style-override="id1-3-2-2-1-2-1">
                <text:number>1.</text:number>
                <text:p text:style-name="al">van het onderbord met de tekst "uitgezonderd za 20-08-2022 9:00 - 17:00h” op het parkeerterrein Dreijenplein thv nummer 6;</text:p>
              </text:list-item>
              <text:list-item text:style-override="id1-3-2-2-1-2-2">
                <text:number>2.</text:number>
                <text:p text:style-name="al">van het onderbord met de tekst "uitgezonderd zo 21-08-22 17:00 -24:00h” op het parkeerterrein Dreijenplein thv nummer 6 en het parkeerterrein thv Dreijenlaan 10;</text:p>
              </text:list-item>
              <text:list-item text:style-override="id1-3-2-2-1-2-3">
                <text:number>3.</text:number>
                <text:p text:style-name="al">van het onderbord met de tekst "uitgezonderd wo-24-08-2022 9:00 - 19:00h” op het parkeerterrein Dreijenplein thv nummer 6.</text:p>
              </text:list-item>
            </text:list>
            <text:p text:style-name="last-al">onder de bestaande bord E04 (en het zo nodig bijplaatsen van het bord E04 t.b.v. de duidelijkheid), inclusief het onderbord OB304 (wegsleepregeling van kracht) op het Dreijenplein in Wageningen. De borden worden in de week van 1 augustus 2022 geplaatst en op donderdag 25-08-2022 worden de borden weer verwijderd. </text:p>
            <text:p text:style-name="tekst_bottom"/>
          </text:section>
        </text:section>
        <text:section text:name="regeling-sluiting_id1-3-2-3" text:style-name="regeling-sluiting">
          <text:section text:name="gegeven_id1-3-2-3-1" text:style-name="gegeven">
            <text:p text:style-name="dagtekening">
            <text:span text:style-name="plaats">Wageningen</text:span>
            <text:span text:style-name="datum">30 juni 2022</text:span>
          </text:p>
          </text:section>
          <text:section text:name="ondertekening_id1-3-2-3-2">
            <text:p>Burgemeester en wethouders van Wageningen</text:p>
            <text:p><text:span text:style-name="deze">Namens deze</text:span></text:p>
            <text:p><text:span text:style-name="ondertekening_naam"><text:span text:style-name="voornaam">ing. J.S.</text:span><text:span text:style-name="achternaam">Overvest</text:span></text:span></text:p>
            <text:p><text:span text:style-name="functie">Beleidsmedewerker verkeer en vervoer</text:span></text:p>
          </text:section>
        </text:section>
        <text:section text:name="bezwaarschrift_id1-3-2-4" text:style-name="bezwaarschrift">
          <text:p text:style-name="bezwaarschrift_top"/>
          <text:p text:style-name="tussenkopvetcur">Mededelingen</text:p>
          <text:p text:style-name="bezwaarschrift_al">
          <text:span text:style-name="nadrukvet">Bezwaarmogelijkheid </text:span>
        </text:p>
          <text:p text:style-name="bezwaarschrift_al">Bent u het niet met dit besluit eens? Dan willen wij u vragen om eerst telefonisch contact met ons op te nemen via 0317 - 49 29 11. We kunnen met u samen het besluit dan doornemen en uw eventuele vragen en opmerkingen bespreken. Wilt u na dit gesprek toch bezwaar maken? Zorg dan dat u binnen 6 weken na de publicatiedatum in de Staatscourant een bezwaarschrift ingediend heeft t.a.v. burgemeester en wethouders van de gemeente Wageningen. Daarmee voorkomt u dat we uw bezwaarschrift niet meer in behandeling kunnen nemen, omdat het te laat binnen is.</text:p>
          <text:p text:style-name="bezwaarschrift_al">Het bezwaarschrift dient te zijn ondertekend en tenminste te bevatten: uw naam en adres, de dagtekening, een omschrijving van het besluit waartegen uw bezwaar is gericht en de gronden van uw bezwaar. Wanneer u zich laat vertegenwoordigen of gebruik maakt van een gemachtigde, verzoeken wij u tevens te vermelden de naam en het adres van deze persoon. Wanneer voor het indienen van een gemachtigde die niet advocaat is, gebruik wordt gemaakt, verdient het aanbeveling de machtiging direct bij te sluiten. Het bezwaarschrift kunt u ook digitaal indienen, met behulp van uw DigiD, op <text:a xlink:href="https://www.wageningen.nl/Bestuur/Beleid_en_regelgeving/Bezwaarschrift_indienen" xlink:type="simple">https://www.wageningen.nl/Bezwaar</text:a></text:p>
          <text:p text:style-name="bezwaarschrift_al">
          <text:span text:style-name="nadrukcur">Voorlopige voorziening </text:span>
        </text:p>
          <text:p text:style-name="bezwaarschrift_al">Dit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Gelderland, afdeling Bestuursrecht, o.v.v. voorlopige voorzieningen, Postbus 9030, 6800 EM Arnhem. U kunt het verzoek om voorlopige voorziening ook digitaal indienen, met behulp van uw DigiD, via <text:a xlink:href="https://loket.rechtspraak.nl/Burgers/Digitaal%20procederen/33" xlink:type="simple">https://loket.rechtspraak.nl/Burgers/Digitaal%20procederen/33</text:a>. Meer informatie vindt u op deze site. </text:p>
          <text:p text:style-name="bezwaarschrift_al">
          <text:span text:style-name="nadrukcur">Kosten </text:span>
        </text:p>
          <text:p text:style-name="bezwaarschrift_al">Aan het indienen van een voorlopige voorziening zijn kosten (griffierecht) verbonden. Deze kunt u vinden op:<text:a xlink:href="https://www.rechtspraak.nl/Uw-Situatie/Onderwerpen/Kosten-rechtszaak/Griffierecht/Paginas/Griffierecht-bestuursrecht.aspx" xlink:type="simple"> https://www.rechtspraak.nl/Uw-Situatie/Onderwerpen/Kosten-rechtszaak/Griffierecht/Paginas/Griffierecht-bestuursrecht.aspx</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2-1-1" style:parent-style-name="Standard">
      <style:paragraph-properties style:line-spacing="0mm" style:text-autospace="none" ofo:line-height="0.001cm"/>
    </style:style>
    <style:style style:family="graphic" style:name="illustratie_id1-3-2-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10409</text:span><text:line-break/><text:date style:data-style-name="dag" text:fixed="true" text:date-value="2022-07-07"/><text:line-break/><text:date style:data-style-name="jaar" text:fixed="true" text:date-value="2022-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0409</text:span><text:date style:data-style-name="nicedate" text:fixed="true" text:date-value="2022-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0409</text:span><text:date style:data-style-name="nicedate" text:fixed="true" text:date-value="2022-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Wageningen</meta:user-defined>
    <meta:user-defined meta:name="OVERHEID.Gemeente/OVERHEID.authority">Wageningen</meta:user-defined>
    <meta:user-defined meta:name="OVERHEID.Informatietype/DC.type">officiële publicatie</meta:user-defined>
    <meta:user-defined meta:name="OVERHEIDop.Rubriek/DC.type">verkeersbesluit of -mededeling</meta:user-defined>
    <meta:user-defined meta:name="OVERHEID.Gemeente/DCTERMS.publisher">Wagening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Wageningen - verkeersbesluit evenement AID WUR  - Dreijenplein; Wagen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JSO_283_MW_22_0305222</meta:user-defined>
    <meta:user-defined meta:name="DCTERMS.abstract">Tijdelijk parkeerverbod op het Dreijenplein t.b.v. de Algemene Introductiedagen van  Wageningen Universiteit en Research.</meta:user-defined>
    <meta:user-defined meta:name="OVERHEIDop.verkeersbordcode">E4</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Evenement AID WUR / Dreijenplein 2022</meta:user-defined>
    <meta:user-defined meta:name="DCTERMS.W3CDTF/DCTERMS.available">2022-07-07</meta:user-defined>
    <meta:user-defined meta:name="DCTERMS.W3CDTF/OVERHEIDop.jaargang">2022</meta:user-defined>
    <meta:user-defined meta:name="OVERHEIDop.publicationIssue">310409</meta:user-defined>
    <meta:user-defined meta:name="OVERHEIDop.GmbID/DC.identifier">gmb-2022-310409</meta:user-defined>
    <meta:user-defined meta:name="OVERHEIDop.versieInformatie"/>
  </office:meta>
</office:document-meta>
</file>