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ntwerp-bestemmingsplan en -welstandsregels uitbreiding bedrijventerrein Betterwird 3 fase 2 Dokkum en ontwerp-besluit hogere grenswaarde perceel Dokkum E 1064</text:p>
      <text:section text:name="zakelijke-mededeling_id1-3-2" text:style-name="zakelijke-mededeling">
        <text:section text:name="zakelijke-mededeling-tekst_id1-3-2-1" text:style-name="zakelijke-mededeling-tekst">
          <text:section text:name="tekst_id1-3-2-1-1" text:style-name="tekst">
            <text:p text:style-name="common-al">Tot en met woensdag 24 augustus 2022 liggen ter inzage:</text:p>
            <text:list text:style-name="id1-3-2-1-1-2">
              <text:list-item text:style-override="id1-3-2-1-1-2-1">
                <text:number>1.</text:number>
                <text:p text:style-name="al">ontwerp-bestemmingsplan ‘Dokkum - Bedrijventerrein Betterwird 3 fase 2’ met beeldkwaliteitsplan;</text:p>
              </text:list-item>
              <text:list-item text:style-override="id1-3-2-1-1-2-2">
                <text:number>2.</text:number>
                <text:p text:style-name="al">ontwerp-welstandscriteria ‘Dokkum - Bedrijventerrein Betterwird 3 fase 2’;</text:p>
              </text:list-item>
              <text:list-item text:style-override="id1-3-2-1-1-2-3">
                <text:number>3.</text:number>
                <text:p text:style-name="al">ontwerp-besluit hogere grenswaarde Wet geluidhinder voor het perceel Dokkum E 1064.</text:p>
              </text:list-item>
            </text:list>
            <text:p text:style-name="common-al">
            <text:span text:style-name="nadrukcur">Ontwerp-bestemmingsplan</text:span>
          </text:p>
            <text:p text:style-name="common-al">Het bedrijventerrein Betterwird in Dokkum is zo goed als volgebouwd. Omdat er nog steeds ruimte voor bedrijven nodig is, wil de gemeente Noardeast-Fryslân het bedrijventerrein Betterwird verder uitbreiden. Aan de zuidkant beoogt de gemeente een uitbreiding van zes hectare uitgeefbare bedrijfskavels. Een grondwal met bomen en een waterpartij zorgen voor de landschappelijke inpassing van dit deel. Aan de westkant is bijna vier hectare aan bedrijfskavels voorzien. Bomen markeren hier de overgang naar het landschap. De geluidszone rond het terrein breidt uit naar het westen en zuidwesten. </text:p>
            <text:p text:style-name="common-al">In paragraaf 4.1 van de bestemmingsplantoelichting en in bijlage 4 bij het bestemmingsplan staat wat de milieueffecten zijn van de uitbreiding van het bedrijventerrein. Burgemeester en wethouders hebben besloten dat een uitgebreidere m.e.r. niet nodig is.</text:p>
            <text:p text:style-name="common-al">
            <text:span text:style-name="nadrukcur">Ontwerp-welstandsregels</text:span>
          </text:p>
            <text:p text:style-name="common-al">Voor het uiterlijk van de nieuwe bedrijfsgebouwen binnen de uitbreiding van het bedrijventerrein zijn regels opgesteld. Deze welstandsregels gaan over bijvoorbeeld kleuren, materialen en gevelindeling. Ze staan in hoofdstuk 5 van het ‘Beeldkwaliteitsplan Bedrijventerrein Betterwird 3 fase 2 Dokkum’. Dit beeldkwaliteitsplan zit als bijlage 3 achter het ontwerp-bestemmingsplan.</text:p>
            <text:p text:style-name="common-al">Uiteindelijk stelt de gemeenteraad hoofdstuk 5 van het beeldkwaliteitsplan vast. De nieuwe welstandregels maken dan deel uit van de gemeentelijke welstandsnota. </text:p>
            <text:p text:style-name="common-al">
            <text:span text:style-name="nadrukcur">Ontwerp-besluit hogere grenswaarden Wet geluidhinder</text:span>
          </text:p>
            <text:p text:style-name="common-al">Op het perceel Dokkum E 1064, in het zuiden van het bestemmingsplangebied, is ruimte voor een bedrijfswoning. De geluidsbelasting op de gevel van deze nog te bouwen woning zal hoger zijn dan 50 dB(A). Burgemeester en wethouders zijn van plan om, op grond van artikel 55 lid 4 van de Wet geluidhinder, voor deze woning een hogere waarde van 55 dB(A) vast te stellen.</text:p>
            <text:p text:style-name="common-al">
            <text:span text:style-name="nadrukcur">Wilt u stukken inzien?</text:span>
          </text:p>
            <text:p text:style-name="common-al">U kunt het ontwerp-bestemmingsplan bekijken op <text:a xlink:href="http://www.ruimtelijkeplannen.nl" xlink:type="simple">www.ruimtelijkeplannen.nl</text:a> (NL.IMRO.1970.BpDkBetterwirdfas2-ON01). Wilt u het ontwerp-bestemmingsplan, de welstandsregels en/of het besluit hogere waarde in een gemeentehuis inzien? Dan kunt u telefonisch een afspraak maken, via telefoonnummer (0519) 29 88 88.</text:p>
            <text:p text:style-name="common-al">
            <text:span text:style-name="nadrukcur">Wilt u reageren?</text:span>
          </text:p>
            <text:p text:style-name="common-al">U kunt uw zienswijze op het ontwerp-bestemmingsplan, de welstandsregels en/of het besluit hogere waarde tot en met woensdag 24 augustus 2022 schriftelijk indienen bij de gemeenteraad, postbus 13, 9290 AA Kollum. Ook kunt u mondeling reageren. Daarvoor moet u een afspraak maken met het team Romte.</text:p>
            <text:p text:style-name="common-al">
            <text:span text:style-name="nadrukcur">Heeft u vragen?</text:span>
          </text:p>
            <text:p text:style-name="last-al">Neem dan contact op met het team Romte, via telefoonnummer (0519) 29 88 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310258</text:span><text:line-break/><text:date style:data-style-name="dag" text:fixed="true" text:date-value="2022-07-13"/><text:line-break/><text:date style:data-style-name="jaar" text:fixed="true" text:date-value="2022-07-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0258</text:span><text:date style:data-style-name="nicedate" text:fixed="true" text:date-value="2022-07-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10258</text:span><text:date style:data-style-name="nicedate" text:fixed="true" text:date-value="2022-07-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4/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DkBetterwirdfas2-ON01</meta:user-defined>
    <meta:user-defined meta:name="OVERHEIDop.Plansoort/OVERHEIDop.plansoort">bestemmings- of omgevingsplan</meta:user-defined>
    <dc:language>nl</dc:language>
    <meta:user-defined meta:name="OVERHEIDop.locatietype/OVERHEIDop.gebiedsmarkering">Punt</meta:user-defined>
    <meta:user-defined meta:name="DC.title">Ontwerp-bestemmingsplan en -welstandsregels uitbreiding bedrijventerrein Betterwird 3 fase 2 Dokkum en ontwerp-besluit hogere grenswaarde perceel Dokkum E 1064</meta:user-defined>
    <meta:user-defined meta:name="DCTERMS.W3CDTF/DCTERMS.available">2022-07-13</meta:user-defined>
    <meta:user-defined meta:name="DCTERMS.W3CDTF/OVERHEIDop.jaargang">2022</meta:user-defined>
    <meta:user-defined meta:name="OVERHEIDop.publicationIssue">310258</meta:user-defined>
    <meta:user-defined meta:name="OVERHEIDop.GmbID/DC.identifier">gmb-2022-310258</meta:user-defined>
    <meta:user-defined meta:name="OVERHEIDop.versieInformatie"/>
  </office:meta>
</office:document-meta>
</file>