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aan de Hegebeintumerdyk, Marrumerweg en Hoofdstraat te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Ferwert aan de Hegebeintumerdyk, Marrumerweg en Hoofdstraat, het organiseren van Strjittekeatsen Ferwert op 16 juli 2022 van 9.30 tot 21.00 uur (aanvraag is ontvangen op 28 jun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9170</text:span><text:line-break/><text:date style:data-style-name="dag" text:fixed="true" text:date-value="2022-07-13"/><text:line-break/><text:date style:data-style-name="jaar" text:fixed="true" text:date-value="2022-07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09170</text:span><text:date style:data-style-name="nicedate" text:fixed="true" text:date-value="2022-07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09170</text:span><text:date style:data-style-name="nicedate" text:fixed="true" text:date-value="2022-07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4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1825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Aanvraag evenementenvergunning aan de Hegebeintumerdyk, Marrumerweg en Hoofdstraat te Ferwert</meta:user-defined>
    <meta:user-defined meta:name="DCTERMS.W3CDTF/DCTERMS.available">2022-07-13</meta:user-defined>
    <meta:user-defined meta:name="DCTERMS.W3CDTF/OVERHEIDop.jaargang">2022</meta:user-defined>
    <meta:user-defined meta:name="OVERHEIDop.publicationIssue">309170</meta:user-defined>
    <meta:user-defined meta:name="OVERHEIDop.GmbID/DC.identifier">gmb-2022-309170</meta:user-defined>
    <meta:user-defined meta:name="OVERHEIDop.versieInformatie"/>
  </office:meta>
</office:document-meta>
</file>