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ornemen tot verhuur grond</text:p>
      <text:section text:name="regeling_id1-3-2" text:style-name="regeling">
        <text:section text:name="aanhef_id1-3-2-1" text:style-name="aanhef">
          <text:section text:name="preambule_id1-3-2-1-1" text:style-name="preambule">
            <text:p text:style-name="al">
            <text:span text:style-name="nadrukvet">Aanleiding</text:span>
          </text:p>
            <text:p text:style-name="al">De gemeente Eindhoven heeft als voornemen een overeenkomst te sluiten met de besloten vennootschap Shell Nederland Verkoopmaatschappij B.V. (“Shell”) voor de verhuur van grond op de hoek van de Anthony Fokkerweg en de Cor Gehrelslaan te Eindhoven.</text:p>
            <text:p text:style-name="al"/>
            <text:p text:style-name="al">Het betreft grond naast het huidige Shell motorbrandstofverkooppunt aan de Anthony Fokkerweg 10, welke locatie zal moeten worden verplaatst, althans ontruimd, opdat het bestemmingsplan ‘HOV3 (Marathonloop-A. Fokkerweg-De Schakel-Mispelhoefstraat-Oirschotsedijk)’ en meer in het bijzonder een Hoogwaardig Openbaar Vervoer 3-lijn (“HOV3-lijn”) kan worden gerealiseerd.</text:p>
            <text:p text:style-name="al"/>
            <text:p text:style-name="al">De te verhuren grond betreft, evenals de thans gehuurde grond, perceel kadastraal bekend gemeente Woensel, sectie H, de nummer 1737 (gedeeltelijk) en is groot circa 3.410 m2. </text:p>
            <text:p text:style-name="al"/>
            <text:p text:style-name="al">
            <text:span text:style-name="nadrukvet">Enige gegadigde</text:span>
          </text:p>
            <text:p text:style-name="al">De gemeente Eindhoven is van mening dat op grond van objectieve criteria Shell als enige serieuze gegadigde huur van voornoemde grond in aanmerking komt. </text:p>
            <text:p text:style-name="al"/>
            <text:p text:style-name="al">Daarbij hanteert de gemeente Eindhoven de navolgende criteria/aspecten.</text:p>
            <text:p text:style-name="al"/>
            <text:p text:style-name="al">
            <text:span text:style-name="nadrukvet">Motivering</text:span>
          </text:p>
            <text:p text:style-name="al">Shell is reeds de huidige huurder van grond aan de Anthony Fokkerweg 10 waar zij een motorbrandstofverkooppunt mag exploiteren. Vanwege de herinrichting van de Anthony Fokkerweg, waarin is voorzien in de realisatie van een HOV3-lijn, is het noodzakelijk dat de exploitatie van het motorbrandstofverkooppunt op de huidige locatie wordt gestaakt. Met de huurder zijn (langdurige) gesprekken gevoerd over beëindiging van de huidige huur en het verplaatsen c.q. oprichten van het tankstation op naastgelegen grond.</text:p>
            <text:p text:style-name="al"/>
            <text:p text:style-name="al">Vanwege sluiting van de huidige Shell locatie per 1 september 2023, heeft de gemeente bij het inpassen van de HOV3-lijn voorzien in de (planologische) mogelijkheid om het motorbrandstofpunt te verplaatsen. In de toelichting op het bestemmingsplan staat hierover het navolgende: “Verder dient het huidige tankstation aan de Anthony Fokkerweg verplaatst te worden naar aanleiding van de ligging van het HOV3-tracé. Deze verplaatsing is ook meegenomen in dit bestemmingsplan” en “Het verkooppunt van motorbrandstoffen en de serviceshop mogen pas in gebruik worden genomen nadat de exploitatie van het verkooppunt van motorbrandstoffen aan de Anthony Fokkerweg 10 definitief is beëindigd.”. De sluiting van het ene motorbrandstofverkooppunt en het verplaatsen c.q. openen van het nieuwe zijn in die zin onlosmakelijk met elkaar verbonden.</text:p>
            <text:p text:style-name="al"/>
            <text:p text:style-name="al">Huurder Shell is bereid en in staat de huidige door haar gehuurde locatie tijdig te ontruimen en op te leveren aan de gemeente Eindhoven en een duurzaam en bemand motorbrandstofverkooppunt, zoals de gemeente Eindhoven dat voor zich ziet, te realiseren.</text:p>
            <text:p text:style-name="al"/>
            <text:p text:style-name="al">
            <text:span text:style-name="nadrukvet">Andere gegadigden</text:span>
          </text:p>
            <text:p text:style-name="al">Iedereen die meent gegadigde te zijn voor huur van de hiervoor aangeduide grond van de gemeente en meent dat de gemeente niet met Shell de voorgenomen overeenkomst mag sluiten, dient de gemeente in kort geding te dagvaarden binnen een termijn van 20 dagen na datum van deze publicatie in het Gemeenteblad. </text:p>
            <text:p text:style-name="al"/>
            <text:p text:style-name="al"/>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indhoven</text:p>
            </table:table-cell>
            <table:table-cell office:value-type="string" table:style-name="header.C">
              <text:p text:style-name="headerright"><text:span text:style-name="nr">Nr. 302642</text:span><text:line-break/><text:date style:data-style-name="dag" text:fixed="true" text:date-value="2022-07-04"/><text:line-break/><text:date style:data-style-name="jaar" text:fixed="true" text:date-value="2022-07-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02642</text:span><text:date style:data-style-name="nicedate" text:fixed="true" text:date-value="2022-07-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02642</text:span><text:date style:data-style-name="nicedate" text:fixed="true" text:date-value="2022-07-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4.6/xml/MC-DRP-OverigeInformatie-Web-CB.xml</meta:user-defined>
    <meta:user-defined meta:name="OVERHEID.Gemeente/DC.creator">Eindhoven</meta:user-defined>
    <meta:user-defined meta:name="OVERHEID.Informatietype/DC.type">officiële publicatie</meta:user-defined>
    <meta:user-defined meta:name="OVERHEIDop.Rubriek/DC.type">overige overheidsinformatie</meta:user-defined>
    <meta:user-defined meta:name="OVERHEID.Gemeente/OVERHEID.authority">Eindhoven</meta:user-defined>
    <meta:user-defined meta:name="OVERHEID.Gemeente/DCTERMS.publisher">Eindhoven</meta:user-defined>
    <meta:user-defined meta:name="OVERHEID.TaxonomieBeleidsagendaDecentraal/OVERHEID.category">Ruimte en infrastructuur | Organisatie en beleid</meta:user-defined>
    <dc:language>nl</dc:language>
    <meta:user-defined meta:name="OVERHEIDop.locatietype/OVERHEIDop.gebiedsmarkering">Vlak</meta:user-defined>
    <meta:user-defined meta:name="DC.title">Voornemen tot verhuur grond</meta:user-defined>
    <meta:user-defined meta:name="DCTERMS.W3CDTF/DCTERMS.available">2022-07-04</meta:user-defined>
    <meta:user-defined meta:name="DCTERMS.W3CDTF/OVERHEIDop.jaargang">2022</meta:user-defined>
    <meta:user-defined meta:name="OVERHEIDop.publicationIssue">302642</meta:user-defined>
    <meta:user-defined meta:name="OVERHEIDop.GmbID/DC.identifier">gmb-2022-302642</meta:user-defined>
    <meta:user-defined meta:name="OVERHEIDop.versieInformatie"/>
  </office:meta>
</office:document-meta>
</file>