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eizersgracht 820A 1017E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Keizersgracht 820A 1017EE Amsterdam</text:p>
            <text:p text:style-name="common-al">Omschrijving: veranderen van de begane grondvloer en het uitvoeren van funderingsherstel met behoud van de bestemming wonen</text:p>
            <text:p text:style-name="common-al">Datum ontvangst: 02-06-2022</text:p>
            <text:p text:style-name="common-al">Zaaknummer: Z2022-C003948</text:p>
            <text:p text:style-name="common-al">OLO nummer: 7022147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01966</text:span><text:line-break/><text:date style:data-style-name="dag" text:fixed="true" text:date-value="2022-07-04"/><text:line-break/><text:date style:data-style-name="jaar" text:fixed="true" text:date-value="2022-07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01966</text:span><text:date style:data-style-name="nicedate" text:fixed="true" text:date-value="2022-07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01966</text:span><text:date style:data-style-name="nicedate" text:fixed="true" text:date-value="2022-07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33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2-C003948</meta:user-defined>
    <meta:user-defined meta:name="DCTERMS.abstract">veranderen van de begane grondvloer en het uitvoeren van funderingsherstel met behoud van de bestemming wonen</meta:user-defined>
    <dc:language>nl</dc:language>
    <meta:user-defined meta:name="OVERHEIDop.locatietype/OVERHEIDop.gebiedsmarkering">Punt</meta:user-defined>
    <meta:user-defined meta:name="DC.title">Aanvraag omgevingsvergunning Keizersgracht 820A 1017EE Amsterdam</meta:user-defined>
    <meta:user-defined meta:name="DCTERMS.W3CDTF/DCTERMS.available">2022-07-04</meta:user-defined>
    <meta:user-defined meta:name="DCTERMS.W3CDTF/OVERHEIDop.jaargang">2022</meta:user-defined>
    <meta:user-defined meta:name="OVERHEIDop.publicationIssue">301966</meta:user-defined>
    <meta:user-defined meta:name="OVERHEIDop.GmbID/DC.identifier">gmb-2022-301966</meta:user-defined>
    <meta:user-defined meta:name="OVERHEIDop.versieInformatie"/>
  </office:meta>
</office:document-meta>
</file>