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Thérèse Schwartzeplein 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 8 vakken Thérèse Schwartzeplein 6/12 beide kanten van de straat  19 t/m 22-7-2022, Locatie: Thérèse Schwartzeplein 6-H</text:p>
            <text:p text:style-name="common-al">Looptijd :-- t/m 22-07-2022</text:p>
            <text:p text:style-name="common-al">Verzonden naar aanvrager op: 29-06-2022</text:p>
            <text:p text:style-name="common-al">Kenmerk gemeente: Z/22/20558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558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0778</text:span><text:line-break/><text:date style:data-style-name="dag" text:fixed="true" text:date-value="2022-07-04"/><text:line-break/><text:date style:data-style-name="jaar" text:fixed="true" text:date-value="2022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0778</text:span><text:date style:data-style-name="nicedate" text:fixed="true" text:date-value="2022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0778</text:span><text:date style:data-style-name="nicedate" text:fixed="true" text:date-value="2022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5842</meta:user-defined>
    <meta:user-defined meta:name="DCTERMS.abstract">TVM 8 vakken Thérèse Schwartzeplein 6/12 beide kanten van de straat 19 t/m 22-7-2022, Thérèse Schwartzeplein 6-H</meta:user-defined>
    <dc:language>nl</dc:language>
    <meta:user-defined meta:name="OVERHEIDop.locatietype/OVERHEIDop.gebiedsmarkering">Punt</meta:user-defined>
    <meta:user-defined meta:name="DC.title">Besluit apv vergunning Verleend Thérèse Schwartzeplein 6-H</meta:user-defined>
    <meta:user-defined meta:name="DCTERMS.W3CDTF/DCTERMS.available">2022-07-04</meta:user-defined>
    <meta:user-defined meta:name="DCTERMS.W3CDTF/OVERHEIDop.jaargang">2022</meta:user-defined>
    <meta:user-defined meta:name="OVERHEIDop.publicationIssue">300778</meta:user-defined>
    <meta:user-defined meta:name="OVERHEIDop.GmbID/DC.identifier">gmb-2022-300778</meta:user-defined>
    <meta:user-defined meta:name="OVERHEIDop.versieInformatie"/>
  </office:meta>
</office:document-meta>
</file>