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irkSonoystraateoparkeerverbodzoneie7a2b795-00a5-4401-adc3-aaf59628dfe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bullet style:num-suffix=""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8-1">
      <text:list-level-style-bullet text:bullet-char="•" text:level="1">
        <style:list-level-properties text:min-label-width="10mm"/>
      </text:list-level-style-bullet>
    </text:list-style>
    <text:list-style style:name="id1-3-2-2-1-48-2">
      <text:list-level-style-bullet text:bullet-char="•" text:level="1">
        <style:list-level-properties text:min-label-width="10mm"/>
      </text:list-level-style-bullet>
    </text:list-style>
    <text:list-style style:name="id1-3-2-2-1-48-3">
      <text:list-level-style-bullet text:bullet-char="•" text:level="1">
        <style:list-level-properties text:min-label-width="10mm"/>
      </text:list-level-style-bullet>
    </text:list-style>
    <text:list-style style:name="id1-3-2-2-1-48-4">
      <text:list-level-style-bullet text:bullet-char="•" text:level="1">
        <style:list-level-properties text:min-label-width="10mm"/>
      </text:list-level-style-bullet>
    </text:list-style>
  </office:automatic-styles>
  <office:body>
    <office:text>
      <text:p text:style-name="new_page_staatscourant"/>
      <text:p text:style-name="single-kop-titel">Amsterdam Nieuw West verkeersbesluit voor het instellen van een parkeerverbodzone in de Johan van Kuyckstraat, Jan van Duivenvoordestraat, Bouwen Ewoutszstraat, Jan Zijvertszstraat, Dirk Sonoystraat, Willem Baerdesenstraat en de parallelweg van de Burgemeester Röellstraat.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text:span>
            <text:span text:style-name="nadrukvet">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de gemeente Amsterdam verschillende signalen ontvangen heeft waarin burgers aangeven overlast te ervaren van geparkeerde auto’s buiten de aangewezen parkeervakken in de Johan van Kuyckstraat, Jan van Duivenvoordestraat, Bouwen Ewoutszstraat, Jan Zijvertszstraat, Dirk Sonoystraat, Willem Baerdesenstraat en de parallelweg van de Burgemeester Röellstraat, waardoor de doorgang wordt belemmerd en het in- en uit parkeren wordt bemoeilijkt;</text:p>
              </text:list-item>
              <text:list-item text:style-override="id1-3-2-2-1-10-2">
                <text:number>•</text:number>
                <text:p text:style-name="al">bovengenoemde (delen van) wegen erftoegangswegen binnen de bebouwde kom zijn waarop een maximumsnelheid geldt van 30 km/uur, er haaks- en langsparkeervakken aanwezig zijn en onder beheer zijn van en gelegen zijn binnen de grenzen van de gemeente Amsterdam;</text:p>
              </text:list-item>
              <text:list-item text:style-override="id1-3-2-2-1-10-3">
                <text:number>•</text:number>
                <text:p text:style-name="al">er tijdens een verkeersschouw met de gemeente Amsterdam geconstateerd is dat er voertuigen in bovengenoemd gebied buiten de parkeervakken geparkeerd staan, waardoor het in- en uit parkeren wordt bemoeilijkt, verkeer elkaar niet (goed) kan passeren en de doorgang wordt gehinderd;</text:p>
              </text:list-item>
              <text:list-item text:style-override="id1-3-2-2-1-10-4">
                <text:number>•</text:number>
                <text:p text:style-name="al">gelet op bovenstaande de overzichtelijkheid wordt ontnomen door de geparkeerde voertuigen en hierdoor onveilige situaties kunnen ontstaan;</text:p>
              </text:list-item>
              <text:list-item text:style-override="id1-3-2-2-1-10-5">
                <text:number>•</text:number>
                <text:p text:style-name="al">ter voorkoming van stremmingen en ter bevordering van de doorstroming van het verkeer de gemeente Amsterdam overgaat tot het instellen van een parkeerverbodzone in de Johan van Kuyckstraat, Jan van Duivenvoordestraat, Bouwen Ewoutszstraat, Jan Zijvertszstraat, Dirk Sonoystraat, Willem Baerdesenstraat en de parallelweg van de Burgemeester Röellstraat;</text:p>
              </text:list-item>
              <text:list-item text:style-override="id1-3-2-2-1-10-6">
                <text:number>•</text:number>
                <text:p text:style-name="al">de parkeerverbodzone ingesteld wordt door het aanbrengen van de benodigde bebording, zoals aangegeven is op de bij dit verkeersbesluit behorende situatietekening;</text:p>
              </text:list-item>
              <text:list-item text:style-override="id1-3-2-2-1-10-7">
                <text:number>•</text:number>
                <text:p text:style-name="al">het voorkomen van de door voertuigen veroorzaakte hinder in deze zwaarder weegt dan de eventuele overlast die deze verkeersmaatregel met zich mee zou kunnen brengen;</text:p>
              </text:list-item>
              <text:list-item text:style-override="id1-3-2-2-1-10-8">
                <text:number>•</text:number>
                <text:p text:style-name="al">in de omgeving voldoende parkeergelegenheid aanwezig is om aan de parkeervraag te voldoen;</text:p>
              </text:list-item>
              <text:list-item text:style-override="id1-3-2-2-1-10-9">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2-1-10-10">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10-11">
                <text:number>•</text:number>
                <text:p text:style-name="al">overeenkomstig artikel 24 van het Besluit administratieve bepalingen inzake het wegverkeer, overleg is gepleegd met een gemandateerde van de politie, eenheid Amsterdam. Deze heeft daarbij op 29-06-2022 positief gereageerd;</text:p>
              </text:list-item>
            </text:list>
            <text:p text:style-name="common-al"/>
            <text:p text:style-name="tussenkopcur">Besluit</text:p>
            <text:p text:style-name="common-al"/>
            <text:list text:style-name="id1-3-2-2-1-14">
              <text:list-item text:style-override="id1-3-2-2-1-14-1">
                <text:number>1.</text:number>
                <text:p text:style-name="al">Een parkeerverbodzone in de Johan van Kuyckstraat, Jan van Duivenvoordestraat, Bouwen Ewoutszstraat, Jan Zijvertszstraat, Dirk Sonoystraat, Willem Baerdesenstraat en de parallelweg van de Burgemeester Röellstraat in te stellen door het plaatsen van verkeersborden conform model E1(begin- en einde zone) uit bijlage 1 van het RVV1990.</text:p>
              </text:list-item>
              <text:list-item text:style-override="id1-3-2-2-1-14-2">
                <text:number/>
                <text:p text:style-name="al"/>
              </text:list-item>
            </text:list>
            <text:p text:style-name="common-al">Zoals aangegeven op bijgevoegde tekening.</text:p>
            <text:p text:style-name="common-al"/>
            <text:p text:style-name="common-al">
            <draw:frame><draw:text-box><text:section text:name="plaatje_id1-3-2-2-1-17-1" text:style-name="plaatje">
              <text:p text:style-name="illustratie_id1-3-2-2-1-17-1-1"><draw:frame draw:style-name="illustratie_id1-3-2-2-1-17-1-1" text:anchor-type="paragraph" svg:width="153mm" svg:height="226.1320754716981mm"><draw:image xlink:href="Pictures/DirkSonoystraateoparkeerverbodzoneie7a2b795-00a5-4401-adc3-aaf59628dfe9.jpg" xlink:type="simple"/></draw:frame></text:p>
            </text:section></draw:text-box></draw:frame>
          </text:p>
            <text:p text:style-name="common-al"/>
            <text:p text:style-name="common-al">Amsterdam, </text:p>
            <text:p text:style-name="common-al"/>
            <text:p text:style-name="common-al">Het college van burgemeester en wethouders van Amsterdam, namens hen,</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
          </text:p>
            <text:p text:style-name="common-al">
            <text:span text:style-name="nadrukvet">Niet mee eens</text:span>
            <text:span text:style-name="nadrukvet">? </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text:a xlink:href="http://www.amsterdam.nl/bezwaar/jb" xlink:type="simple">www.amsterdam.nl/bezwaar/jb</text:a>. Daarvoor hebt u een DigiD nodig.</text:p>
            <text:p text:style-name="common-al"/>
            <text:p text:style-name="common-al">U kunt uw bezwaarschrift ook per post sturen aan: </text:p>
            <text:p text:style-name="common-al">Gemeente Amsterdam</text:p>
            <text:p text:style-name="common-al">T.a.v. Juridisch Bureau</text:p>
            <text:p text:style-name="common-al">Postbus 483</text:p>
            <text:p text:style-name="common-al">1000 AL Amsterdam</text:p>
            <text:p text:style-name="common-al"/>
            <text:p text:style-name="common-al">Vermeld in uw bezwaarschrift altijd:</text:p>
            <text:list text:style-name="id1-3-2-2-1-48">
              <text:list-item text:style-override="id1-3-2-2-1-48-1">
                <text:number>•</text:number>
                <text:p text:style-name="al">uw naam, adres en telefoonnummer</text:p>
              </text:list-item>
              <text:list-item text:style-override="id1-3-2-2-1-48-2">
                <text:number>•</text:number>
                <text:p text:style-name="al">de datum waarop u het bezwaarschrift schrijft en uw handtekening</text:p>
              </text:list-item>
              <text:list-item text:style-override="id1-3-2-2-1-48-3">
                <text:number>•</text:number>
                <text:p text:style-name="al">het besluit waartegen u bezwaar maakt, met datum en referentienummer van het besluit</text:p>
              </text:list-item>
              <text:list-item text:style-override="id1-3-2-2-1-48-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
            <text:p text:style-name="common-al">de Voorzieningenrechter van de Rechtbank Amsterdam </text:p>
            <text:p text:style-name="common-al">sector Bestuursrecht Algemeen</text:p>
            <text:p text:style-name="common-al">Postbus 75850</text:p>
            <text:p text:style-name="common-al">1070 AW AMSTERDAM </text:p>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9889</text:span><text:line-break/><text:date style:data-style-name="dag" text:fixed="true" text:date-value="2022-07-01"/><text:line-break/><text:date style:data-style-name="jaar" text:fixed="true" text:date-value="2022-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9889</text:span><text:date style:data-style-name="nicedate" text:fixed="true" text:date-value="2022-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9889</text:span><text:date style:data-style-name="nicedate" text:fixed="true" text:date-value="2022-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msterdam Nieuw West verkeersbesluit voor het instellen van een parkeerverbodzone in de Johan van Kuyckstraat, Jan van Duivenvoordestraat, Bouwen Ewoutszstraat, Jan Zijvertszstraat, Dirk Sonoystraat, Willem Baerdesenstraat en de parallelweg van de Burgemeester Röellstraat. - in de Johan van Kuyckstraat, Jan van Duivenvoordestraat, Bouwen Ewoutszstraat, Jan Zijvertszstraat, Dirk Sonoystraat, Willem Baerdesenstraat en de parallelweg van de Burgemeester Röell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op.locatietype/OVERHEIDop.gebiedsmarkering">Punt</meta:user-defined>
    <meta:user-defined meta:name="DC.title">Amsterdam Nieuw West verkeersbesluit voor het instellen van een parkeerverbodzone in de Johan van Kuyckstraat, Jan van Duivenvoordestraat, Bouwen Ewoutszstraat, Jan Zijvertszstraat, Dirk Sonoystraat, Willem Baerdesenstraat en de parallelweg van de Burgemeester Röellstraat.</meta:user-defined>
    <meta:user-defined meta:name="DCTERMS.W3CDTF/DCTERMS.available">2022-07-01</meta:user-defined>
    <meta:user-defined meta:name="OVERHEIDop.externeBijlage">situatietekening|exb-2022-37194</meta:user-defined>
    <meta:user-defined meta:name="DCTERMS.W3CDTF/OVERHEIDop.jaargang">2022</meta:user-defined>
    <meta:user-defined meta:name="OVERHEIDop.publicationIssue">299889</meta:user-defined>
    <meta:user-defined meta:name="OVERHEIDop.GmbID/DC.identifier">gmb-2022-299889</meta:user-defined>
    <meta:user-defined meta:name="OVERHEIDop.versieInformatie"/>
  </office:meta>
</office:document-meta>
</file>