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OMWEG 11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evenement Black Sheep Summerparty op 1 en 2 juli 2022 op de locatie Omweg 11 te Heerenveen (27-06-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7721</text:span><text:line-break/><text:date style:data-style-name="dag" text:fixed="true" text:date-value="2022-06-30"/><text:line-break/><text:date style:data-style-name="jaar" text:fixed="true" text:date-value="2022-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7721</text:span><text:date style:data-style-name="nicedate" text:fixed="true" text:date-value="2022-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7721</text:span><text:date style:data-style-name="nicedate" text:fixed="true" text:date-value="2022-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VERLENING EVENEMENTENVERGUNNING, OMWEG 11 HEERENVEEN</meta:user-defined>
    <meta:user-defined meta:name="DCTERMS.W3CDTF/DCTERMS.available">2022-06-30</meta:user-defined>
    <meta:user-defined meta:name="DCTERMS.W3CDTF/OVERHEIDop.jaargang">2022</meta:user-defined>
    <meta:user-defined meta:name="OVERHEIDop.publicationIssue">297721</meta:user-defined>
    <meta:user-defined meta:name="OVERHEIDop.GmbID/DC.identifier">gmb-2022-297721</meta:user-defined>
    <meta:user-defined meta:name="OVERHEIDop.versieInformatie"/>
  </office:meta>
</office:document-meta>
</file>