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 omgevingsvergunning is ingediend.</text:p>
            <text:p text:style-name="common-al">Zaaknummer: EHV-ZP2022-000338</text:p>
            <text:p text:style-name="common-al">Omschrijving: uitbreiden van een woning d.m.v. aanbouw</text:p>
            <text:p text:style-name="common-al">Adres: Pauwlaan 12 5613CH Eindhoven</text:p>
            <text:p text:style-name="common-al">Datum ontvangst: 26-06-2022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97002</text:span><text:line-break/><text:date style:data-style-name="dag" text:fixed="true" text:date-value="2022-06-30"/><text:line-break/><text:date style:data-style-name="jaar" text:fixed="true" text:date-value="2022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7002</text:span><text:date style:data-style-name="nicedate" text:fixed="true" text:date-value="2022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7002</text:span><text:date style:data-style-name="nicedate" text:fixed="true" text:date-value="2022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EHV-ZP2022-000338</meta:user-defined>
    <meta:user-defined meta:name="DCTERMS.abstract">uitbreiden van een woning d.m.v. aanbouw 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30</meta:user-defined>
    <meta:user-defined meta:name="DCTERMS.W3CDTF/OVERHEIDop.jaargang">2022</meta:user-defined>
    <meta:user-defined meta:name="OVERHEIDop.publicationIssue">297002</meta:user-defined>
    <meta:user-defined meta:name="OVERHEIDop.GmbID/DC.identifier">gmb-2022-297002</meta:user-defined>
    <meta:user-defined meta:name="OVERHEIDop.versieInformatie"/>
  </office:meta>
</office:document-meta>
</file>