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ROTTUMERWEG 1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een vergunning verleend voor het organiseren van het evenement Oefenwedstrijd Heerenveense Boys – SC Heerenveen op 2 juli 2022 op de locatie Rottumerweg 1 te Heerenveen (27-06-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6811</text:span><text:line-break/><text:date style:data-style-name="dag" text:fixed="true" text:date-value="2022-06-30"/><text:line-break/><text:date style:data-style-name="jaar" text:fixed="true" text:date-value="2022-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6811</text:span><text:date style:data-style-name="nicedate" text:fixed="true" text:date-value="2022-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6811</text:span><text:date style:data-style-name="nicedate" text:fixed="true" text:date-value="2022-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EVENEMENTENVERGUNNING, ROTTUMERWEG 1 HEERENVEEN</meta:user-defined>
    <meta:user-defined meta:name="DCTERMS.W3CDTF/DCTERMS.available">2022-06-30</meta:user-defined>
    <meta:user-defined meta:name="DCTERMS.W3CDTF/OVERHEIDop.jaargang">2022</meta:user-defined>
    <meta:user-defined meta:name="OVERHEIDop.publicationIssue">296811</meta:user-defined>
    <meta:user-defined meta:name="OVERHEIDop.GmbID/DC.identifier">gmb-2022-296811</meta:user-defined>
    <meta:user-defined meta:name="OVERHEIDop.versieInformatie"/>
  </office:meta>
</office:document-meta>
</file>