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HORECA IN OPVANGLOCATIE OEKRAÏNSE VLUCHTELINGEN, TIJDELIJK VOOR DE DUUR VAN 1 JAAR, SCHANS 65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horeca in opvanglocatie Oekraïnse vluchtelingen, tijdelijk voor de duur van 1 jaar op het perceel Schans 65 te Heerenveen  (28-06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6754</text:span><text:line-break/><text:date style:data-style-name="dag" text:fixed="true" text:date-value="2022-06-30"/><text:line-break/><text:date style:data-style-name="jaar" text:fixed="true" text:date-value="2022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6754</text:span><text:date style:data-style-name="nicedate" text:fixed="true" text:date-value="2022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6754</text:span><text:date style:data-style-name="nicedate" text:fixed="true" text:date-value="2022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HORECA IN OPVANGLOCATIE OEKRAÏNSE VLUCHTELINGEN, TIJDELIJK VOOR DE DUUR VAN 1 JAAR, SCHANS 65 HEERENVEEN.</meta:user-defined>
    <meta:user-defined meta:name="DCTERMS.W3CDTF/DCTERMS.available">2022-06-30</meta:user-defined>
    <meta:user-defined meta:name="DCTERMS.W3CDTF/OVERHEIDop.jaargang">2022</meta:user-defined>
    <meta:user-defined meta:name="OVERHEIDop.publicationIssue">296754</meta:user-defined>
    <meta:user-defined meta:name="OVERHEIDop.GmbID/DC.identifier">gmb-2022-296754</meta:user-defined>
    <meta:user-defined meta:name="OVERHEIDop.versieInformatie"/>
  </office:meta>
</office:document-meta>
</file>