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een horecaterras op het binnenterrein, Zakkendragerssteeg 26 te Utrecht,  HZ_WABO-22-16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kkendragerssteeg 26 te Utrecht</text:p>
            <text:p text:style-name="common-al">HZ_WABO-22-16124</text:p>
            <text:p text:style-name="common-al">Toelichting: het realiseren van een horecaterras op het binnenterrei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163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6163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6163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realiseren van een horecaterras op het binnenterrein, Zakkendragerssteeg 26 te Utrecht,  HZ_WABO-22-16124</meta:user-defined>
    <meta:user-defined meta:name="DCTERMS.W3CDTF/DCTERMS.available">2022-06-29</meta:user-defined>
    <meta:user-defined meta:name="DCTERMS.W3CDTF/OVERHEIDop.jaargang">2022</meta:user-defined>
    <meta:user-defined meta:name="OVERHEIDop.publicationIssue">296163</meta:user-defined>
    <meta:user-defined meta:name="OVERHEIDop.GmbID/DC.identifier">gmb-2022-296163</meta:user-defined>
    <meta:user-defined meta:name="OVERHEIDop.versieInformatie"/>
  </office:meta>
</office:document-meta>
</file>