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Ruimtelijke Expertise, Vergunningen geeft kennis dat onderstaande aanvraag om omgevingsvergunning is ingediend.</text:p>
            <text:p text:style-name="common-al">Zaaknummer: EHV-ZP2022-000307</text:p>
            <text:p text:style-name="common-al">Omschrijving: aanpassen installatie restaurant</text:p>
            <text:p text:style-name="common-al">Adres: Kruisstraat 167 5612CH Eindhoven</text:p>
            <text:p text:style-name="common-al">Datum ontvangst: 21-06-2022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294267</text:span><text:line-break/><text:date style:data-style-name="dag" text:fixed="true" text:date-value="2022-06-29"/><text:line-break/><text:date style:data-style-name="jaar" text:fixed="true" text:date-value="2022-06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94267</text:span><text:date style:data-style-name="nicedate" text:fixed="true" text:date-value="2022-06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94267</text:span><text:date style:data-style-name="nicedate" text:fixed="true" text:date-value="2022-06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33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2-000307</meta:user-defined>
    <meta:user-defined meta:name="DCTERMS.abstract">Aanpassen installatie restaurant</meta:user-defined>
    <dc:language>nl</dc:language>
    <meta:user-defined meta:name="OVERHEIDop.locatietype/OVERHEIDop.gebiedsmarkering">Punt</meta:user-defined>
    <meta:user-defined meta:name="DC.title">Gemeente Eindhoven</meta:user-defined>
    <meta:user-defined meta:name="DCTERMS.W3CDTF/DCTERMS.available">2022-06-29</meta:user-defined>
    <meta:user-defined meta:name="DCTERMS.W3CDTF/OVERHEIDop.jaargang">2022</meta:user-defined>
    <meta:user-defined meta:name="OVERHEIDop.publicationIssue">294267</meta:user-defined>
    <meta:user-defined meta:name="OVERHEIDop.GmbID/DC.identifier">gmb-2022-294267</meta:user-defined>
    <meta:user-defined meta:name="OVERHEIDop.versieInformatie"/>
  </office:meta>
</office:document-meta>
</file>