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Rondweg-West 160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Dokkum Rondweg-West 160, het verplaatsen van een tank afgewerkte olie en twee opslagtanks nieuwe olie van ondergronds naar de milieuruimte (binnen) en het plaatsen van een betaalautomaat voor het 24/7 tank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3958</text:span><text:line-break/><text:date style:data-style-name="dag" text:fixed="true" text:date-value="2022-07-06"/><text:line-break/><text:date style:data-style-name="jaar" text:fixed="true" text:date-value="2022-07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3958</text:span><text:date style:data-style-name="nicedate" text:fixed="true" text:date-value="2022-07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3958</text:span><text:date style:data-style-name="nicedate" text:fixed="true" text:date-value="2022-07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4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12710</meta:user-defined>
    <dc:language>nl</dc:language>
    <meta:user-defined meta:name="OVERHEIDop.locatietype/OVERHEIDop.gebiedsmarkering">Adres</meta:user-defined>
    <meta:user-defined meta:name="DC.title">Melding Activiteitenbesluit Rondweg-West 160 te Dokkum</meta:user-defined>
    <meta:user-defined meta:name="DCTERMS.W3CDTF/DCTERMS.available">2022-07-06</meta:user-defined>
    <meta:user-defined meta:name="DCTERMS.W3CDTF/OVERHEIDop.jaargang">2022</meta:user-defined>
    <meta:user-defined meta:name="OVERHEIDop.publicationIssue">293958</meta:user-defined>
    <meta:user-defined meta:name="OVERHEIDop.GmbID/DC.identifier">gmb-2022-293958</meta:user-defined>
    <meta:user-defined meta:name="OVERHEIDop.versieInformatie"/>
  </office:meta>
</office:document-meta>
</file>