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Molenbeekstraat 3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Molenbeekstraat 32, 30 juni 2022 t/m 21 jul 2022, Locatie: Molenbeekstraat 32-H</text:p>
            <text:p text:style-name="common-al">Looptijd :-- t/m 21-07-2022</text:p>
            <text:p text:style-name="common-al">Verzonden naar aanvrager op: 23-06-2022</text:p>
            <text:p text:style-name="common-al">Kenmerk gemeente: Z/22/20537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537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1057</text:span><text:line-break/><text:date style:data-style-name="dag" text:fixed="true" text:date-value="2022-06-28"/><text:line-break/><text:date style:data-style-name="jaar" text:fixed="true" text:date-value="2022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1057</text:span><text:date style:data-style-name="nicedate" text:fixed="true" text:date-value="2022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1057</text:span><text:date style:data-style-name="nicedate" text:fixed="true" text:date-value="2022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53742</meta:user-defined>
    <meta:user-defined meta:name="DCTERMS.abstract">TVM, Molenbeekstraat 32, 30 juni 2022 t/m 21 jul 2022, Molenbeekstraat 32-H</meta:user-defined>
    <dc:language>nl</dc:language>
    <meta:user-defined meta:name="OVERHEIDop.locatietype/OVERHEIDop.gebiedsmarkering">Punt</meta:user-defined>
    <meta:user-defined meta:name="DC.title">Besluit apv vergunning Verleend Molenbeekstraat 32-H</meta:user-defined>
    <meta:user-defined meta:name="DCTERMS.W3CDTF/DCTERMS.available">2022-06-28</meta:user-defined>
    <meta:user-defined meta:name="DCTERMS.W3CDTF/OVERHEIDop.jaargang">2022</meta:user-defined>
    <meta:user-defined meta:name="OVERHEIDop.publicationIssue">291057</meta:user-defined>
    <meta:user-defined meta:name="OVERHEIDop.GmbID/DC.identifier">gmb-2022-291057</meta:user-defined>
    <meta:user-defined meta:name="OVERHEIDop.versieInformatie"/>
  </office:meta>
</office:document-meta>
</file>