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EDRIJFSPAND (INTERN EN GEVELS) VULCANUS 3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spand (intern en gevels) op het perceel Vulcanus 35 te Heerenveen (23-06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0717</text:span><text:line-break/><text:date style:data-style-name="dag" text:fixed="true" text:date-value="2022-06-27"/><text:line-break/><text:date style:data-style-name="jaar" text:fixed="true" text:date-value="2022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0717</text:span><text:date style:data-style-name="nicedate" text:fixed="true" text:date-value="2022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0717</text:span><text:date style:data-style-name="nicedate" text:fixed="true" text:date-value="2022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BEDRIJFSPAND (INTERN EN GEVELS) VULCANUS 35 HEERENVEEN</meta:user-defined>
    <meta:user-defined meta:name="DCTERMS.W3CDTF/DCTERMS.available">2022-06-27</meta:user-defined>
    <meta:user-defined meta:name="DCTERMS.W3CDTF/OVERHEIDop.jaargang">2022</meta:user-defined>
    <meta:user-defined meta:name="OVERHEIDop.publicationIssue">290717</meta:user-defined>
    <meta:user-defined meta:name="OVERHEIDop.GmbID/DC.identifier">gmb-2022-290717</meta:user-defined>
    <meta:user-defined meta:name="OVERHEIDop.versieInformatie"/>
  </office:meta>
</office:document-meta>
</file>