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acob Catsstraat 74A - OMV.22.06.00255 - Roel Langerakpark, Bisschopstraat, Jacob Catsstraat, Dr. de Visserstraat, Statensin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Jacob Catsstraat 74A, 3035PR, kappen van 6 bomen. Specifieke locaties: Roel Langerakpark, Bisschopstraat, Jacob Catsstraat, Dr. de Visserstraat, Statensingel. Het aanvraagformulier en situatietekening(en) zijn als bijlage toegevoegd aan de publicatie (aanvraagdatum 21-06-2022, dossiernummer OMV.22.06.0025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9974</text:span><text:line-break/><text:date style:data-style-name="dag" text:fixed="true" text:date-value="2022-06-27"/><text:line-break/><text:date style:data-style-name="jaar" text:fixed="true" text:date-value="2022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9974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9974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gevraagde omgevingsvergunning Jacob Catsstraat 74A - OMV.22.06.00255 - Roel Langerakpark, Bisschopstraat, Jacob Catsstraat, Dr. de Visserstraat, Statensingel</meta:user-defined>
    <meta:user-defined meta:name="DCTERMS.W3CDTF/DCTERMS.available">2022-06-27</meta:user-defined>
    <meta:user-defined meta:name="DCTERMS.W3CDTF/OVERHEIDop.jaargang">2022</meta:user-defined>
    <meta:user-defined meta:name="OVERHEIDop.externeBijlage">Jacob Catsstraat 74A - OMV.22.06.00255|exb-2022-35888</meta:user-defined>
    <meta:user-defined meta:name="OVERHEIDop.externeBijlage">Jacob Catsstraat 74A - 22.06.00255 - tekeningen|exb-2022-35889</meta:user-defined>
    <meta:user-defined meta:name="OVERHEIDop.publicationIssue">289974</meta:user-defined>
    <meta:user-defined meta:name="OVERHEIDop.GmbID/DC.identifier">gmb-2022-289974</meta:user-defined>
    <meta:user-defined meta:name="OVERHEIDop.versieInformatie"/>
  </office:meta>
</office:document-meta>
</file>