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AANVRAAG OMGEVINGSVERGUNNING, VERANDEREN VAN DE (ZIJ)GEVEL VAN EEN WINKEL, HET AANBRENGEN VAN EEN RECLAME-UITTING, HET RESTAUREREN VAN EEN MUURSCHILDERING EN HET AANBRENGEN VAN VERLICHTING (ROMKESSTEEG) DRACHT 98, 100, 102 EN 10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eranderen van de (zij)gevel van een winkel, het aanbrengen van een reclame-uiting, het restaureren van een muurschildering en het aanbrengen van verlichting (Romkessteeg) op het perceel Dracht 98 te Heerenveen Dracht 100 te Heerenveen Dracht 102 te Heerenveen Dracht 104 te Heerenveen  (indieningsdatum 10-05-2022)</text:p>
            <text:p text:style-name="common-al"/>
            <text:p text:style-name="common-al">De beslistermijn wordt met 6 weken verlengd. Tegen het verlengen van de beslistermijn staat geen bezwaar op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9019</text:span><text:line-break/><text:date style:data-style-name="dag" text:fixed="true" text:date-value="2022-06-27"/><text:line-break/><text:date style:data-style-name="jaar" text:fixed="true" text:date-value="2022-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9019</text:span><text:date style:data-style-name="nicedate" text:fixed="true" text:date-value="2022-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9019</text:span><text:date style:data-style-name="nicedate" text:fixed="true" text:date-value="2022-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4/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GING BESLISTERMIJN AANVRAAG OMGEVINGSVERGUNNING, VERANDEREN VAN DE (ZIJ)GEVEL VAN EEN WINKEL, HET AANBRENGEN VAN EEN RECLAME-UITTING, HET RESTAUREREN VAN EEN MUURSCHILDERING EN HET AANBRENGEN VAN VERLICHTING (ROMKESSTEEG) DRACHT 98, 100, 102 EN 104 HEERENVEEN</meta:user-defined>
    <meta:user-defined meta:name="DCTERMS.W3CDTF/DCTERMS.available">2022-06-27</meta:user-defined>
    <meta:user-defined meta:name="DCTERMS.W3CDTF/OVERHEIDop.jaargang">2022</meta:user-defined>
    <meta:user-defined meta:name="OVERHEIDop.publicationIssue">289019</meta:user-defined>
    <meta:user-defined meta:name="OVERHEIDop.GmbID/DC.identifier">gmb-2022-289019</meta:user-defined>
    <meta:user-defined meta:name="OVERHEIDop.versieInformatie"/>
  </office:meta>
</office:document-meta>
</file>