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V-6-000352Hogedijken20Dokkumic5bb4e78-0c2c-4078-a616-a61c81a4242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Hogedijken 20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12 januari 2022 overleg gevoerd met de korpschef van de Politie Noord Nederland over het verkeersbesluit voor laadpalen. De politie is akkoord met het besluit uit oogpunt van handhaafbaarheid. De gemeente houdt de politie op de hoogte van individuele aanvragen. Indien nodig wordt overlegd over individuele aanvragen.</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Dit gebeurt door het aanbrengen van aanwijspijlen op het onderbord richting de desbetreffende parkeervakken. Op het parkeerterrein aan de Hogedijken 20 is voldoende parkeergelegenheid om 2 parkeervakken aan te wijzen uitsluitend voor het laden van elektrische auto’s. </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 of van de functie van objecten of gebieden;</text:p>
              </text:list-item>
              <text:list-item text:style-override="id1-3-2-2-1-17-3">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2 parkeervakken aan de Hogedijken 20 te Dokkum aan te wijzen als parkeervakken alleen voor opladen van elektrischte voertuigen volgens de onderstaande situatietekening. Bij de parkeervakken wordt het bord E4 van het RVV 1990 geplaatst met een onderbord voorzien van de tekst ‘alleen voor opladen elektrische voertuigen’. </text:p>
            <text:p text:style-name="common-al">Vastgesteld in de collegevergadering 21 juni 2022</text:p>
            <text:p text:style-name="common-al">Burgemeester en wethouders van Noardeast-Fryslân, </text:p>
            <text:p text:style-name="common-al">mr. J.G. Kramer Burgemeester</text:p>
            <text:p text:style-name="last-al">H.J.C.M. Verbunt, MBA Secretaris </text:p>
            <text:p text:style-name="tekst_bottom"/>
          </text:section>
        </text:section>
        <text:section text:name="bezwaarschrift_id1-3-2-3" text:style-name="bezwaarschrift">
          <text:p text:style-name="bezwaarschrift_top"/>
          <text:p text:style-name="bezwaarschrift_al">
          <text:span text:style-name="nadrukvet">Situatietekening </text:span>
        </text:p>
          <text:p text:style-name="bezwaarschrift_al">
          <draw:frame><draw:text-box><text:section text:name="plaatje_id1-3-2-3-2-1" text:style-name="plaatje">
            <text:p text:style-name="illustratie_id1-3-2-3-2-1-1"><draw:frame draw:style-name="illustratie_id1-3-2-3-2-1-1" text:anchor-type="paragraph" svg:width="140mm" svg:height="66.9mm"><draw:image xlink:href="Pictures/LV-6-000352Hogedijken20Dokkumic5bb4e78-0c2c-4078-a616-a61c81a42429.jpg" xlink:type="simple"/></draw:frame></text:p>
          </text:section></draw:text-box></draw:frame>
        </text: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2-1-1" style:parent-style-name="Standard">
      <style:paragraph-properties style:line-spacing="0mm" style:text-autospace="none" ofo:line-height="0.001cm"/>
    </style:style>
    <style:style style:family="graphic" style:name="illustratie_id1-3-2-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88955</text:span><text:line-break/><text:date style:data-style-name="dag" text:fixed="true" text:date-value="2022-06-29"/><text:line-break/><text:date style:data-style-name="jaar" text:fixed="true" text:date-value="2022-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8955</text:span><text:date style:data-style-name="nicedate" text:fixed="true" text:date-value="2022-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8955</text:span><text:date style:data-style-name="nicedate" text:fixed="true" text:date-value="2022-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Parkeerplaatsen laden elektrische auto's - Hogedijken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parkeerplaatsen voor opladen elektrische auto op parkeerterrein aan de Hogedijken 20 te Dokkum</meta:user-defined>
    <meta:user-defined meta:name="OVERHEIDop.verkeersbordcode">E4</meta:user-defined>
    <dc:language>nl</dc:language>
    <meta:user-defined meta:name="OVERHEIDop.locatietype/OVERHEIDop.gebiedsmarkering">Punt</meta:user-defined>
    <meta:user-defined meta:name="DC.title">Verkeersbesluit openbare parkeervakken alleen voor laden elektrische voertuigen aan de Hogedijken 20 te Dokkum</meta:user-defined>
    <meta:user-defined meta:name="DCTERMS.W3CDTF/DCTERMS.available">2022-06-29</meta:user-defined>
    <meta:user-defined meta:name="DCTERMS.W3CDTF/OVERHEIDop.jaargang">2022</meta:user-defined>
    <meta:user-defined meta:name="OVERHEIDop.publicationIssue">288955</meta:user-defined>
    <meta:user-defined meta:name="OVERHEIDop.GmbID/DC.identifier">gmb-2022-288955</meta:user-defined>
    <meta:user-defined meta:name="OVERHEIDop.versieInformatie"/>
  </office:meta>
</office:document-meta>
</file>