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Augustinusstraat 22, 3076 NC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IJsselmonde </text:p>
            <text:p text:style-name="common-al">Straat: Augustinusstraat 22</text:p>
            <text:p text:style-name="common-al">Postcode: 3076 NC</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1 juni 2022</text:p>
            <text:p text:style-name="common-al">Zaaknummer: 362974-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87056</text:span><text:line-break/><text:date style:data-style-name="dag" text:fixed="true" text:date-value="2022-06-24"/><text:line-break/><text:date style:data-style-name="jaar" text:fixed="true" text:date-value="2022-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7056</text:span><text:date style:data-style-name="nicedate" text:fixed="true" text:date-value="2022-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7056</text:span><text:date style:data-style-name="nicedate" text:fixed="true" text:date-value="2022-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4/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Augustinusstraat 22, 3076 NC Rotterdam</meta:user-defined>
    <meta:user-defined meta:name="DCTERMS.W3CDTF/DCTERMS.available">2022-06-24</meta:user-defined>
    <meta:user-defined meta:name="DCTERMS.W3CDTF/OVERHEIDop.jaargang">2022</meta:user-defined>
    <meta:user-defined meta:name="OVERHEIDop.publicationIssue">287056</meta:user-defined>
    <meta:user-defined meta:name="OVERHEIDop.GmbID/DC.identifier">gmb-2022-287056</meta:user-defined>
    <meta:user-defined meta:name="OVERHEIDop.versieInformatie"/>
  </office:meta>
</office:document-meta>
</file>