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aarlem, ingekomen aanvraag omgevingsvergunning Houtplein 10 RD, 2022-04773, vervangen kozijnen 1e etage, ingekomen 20 juni 2022</text:p>
      <text:section text:name="zakelijke-mededeling_id1-3-2" text:style-name="zakelijke-mededeling">
        <text:section text:name="zakelijke-mededeling-tekst_id1-3-2-1" text:style-name="zakelijke-mededeling-tekst">
          <text:section text:name="tekst_id1-3-2-1-1" text:style-name="tekst">
            <text:p text:style-name="last-al">De bovenstaande aanvraag is binnengekomen, deze ligt niet ter inzage en is niet digitaal te volgen. Belanghebbenden worden erop gewezen dat de publicatie van de ingekomen aanvraag NIET betekent dat de vergunning wordt verleend of zal worden geweigerd. Eventuele ontwerpbesluiten om ontheffing te verlenen en verleende vergunningen zullen te zijner tijd worden gepubliceerd, waarna de mogelijkheid bestaat de plannen in te zien en eventuele zienswijzen in te dienen c.q. bezwaar te mak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285882</text:span><text:line-break/><text:date style:data-style-name="dag" text:fixed="true" text:date-value="2022-06-23"/><text:line-break/><text:date style:data-style-name="jaar" text:fixed="true" text:date-value="2022-06-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5882</text:span><text:date style:data-style-name="nicedate" text:fixed="true" text:date-value="2022-06-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285882</text:span><text:date style:data-style-name="nicedate" text:fixed="true" text:date-value="2022-06-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4/xml/MC-DRP-OmgevingsvergunningAanvraag-Web-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Haarlem, ingekomen aanvraag omgevingsvergunning Houtplein 10 RD, 2022-04773, vervangen kozijnen 1e etage, ingekomen 20 juni 2022</meta:user-defined>
    <meta:user-defined meta:name="DCTERMS.W3CDTF/DCTERMS.available">2022-06-23</meta:user-defined>
    <meta:user-defined meta:name="DCTERMS.W3CDTF/OVERHEIDop.jaargang">2022</meta:user-defined>
    <meta:user-defined meta:name="OVERHEIDop.publicationIssue">285882</meta:user-defined>
    <meta:user-defined meta:name="OVERHEIDop.GmbID/DC.identifier">gmb-2022-285882</meta:user-defined>
    <meta:user-defined meta:name="OVERHEIDop.versieInformatie"/>
  </office:meta>
</office:document-meta>
</file>