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IJsselmeerstraat 6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 16x Ijsselmeerstraat 62-70 d.d. 27-06-22 t/m 01-07-22, Locatie: IJsselmeerstraat 62B</text:p>
            <text:p text:style-name="common-al">Looptijd :-- t/m 01-07-2022</text:p>
            <text:p text:style-name="common-al">Verzonden naar aanvrager op: 20-06-2022</text:p>
            <text:p text:style-name="common-al">Kenmerk gemeente: Z/22/20519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2/20519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3960</text:span><text:line-break/><text:date style:data-style-name="dag" text:fixed="true" text:date-value="2022-06-23"/><text:line-break/><text:date style:data-style-name="jaar" text:fixed="true" text:date-value="2022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3960</text:span><text:date style:data-style-name="nicedate" text:fixed="true" text:date-value="2022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3960</text:span><text:date style:data-style-name="nicedate" text:fixed="true" text:date-value="2022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1929</meta:user-defined>
    <meta:user-defined meta:name="DCTERMS.abstract">TVM 16x Ijsselmeerstraat 62-70 d.d. 27-06-22 t/m 01-07-22, IJsselmeerstraat 62B</meta:user-defined>
    <dc:language>nl</dc:language>
    <meta:user-defined meta:name="OVERHEIDop.locatietype/OVERHEIDop.gebiedsmarkering">Punt</meta:user-defined>
    <meta:user-defined meta:name="DC.title">Besluit apv vergunning Verleend IJsselmeerstraat 62B</meta:user-defined>
    <meta:user-defined meta:name="DCTERMS.W3CDTF/DCTERMS.available">2022-06-23</meta:user-defined>
    <meta:user-defined meta:name="DCTERMS.W3CDTF/OVERHEIDop.jaargang">2022</meta:user-defined>
    <meta:user-defined meta:name="OVERHEIDop.publicationIssue">283960</meta:user-defined>
    <meta:user-defined meta:name="OVERHEIDop.GmbID/DC.identifier">gmb-2022-283960</meta:user-defined>
    <meta:user-defined meta:name="OVERHEIDop.versieInformatie"/>
  </office:meta>
</office:document-meta>
</file>