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19 januari 2022 aanvraag omgevingsvergunning, Stelmakerij 1 in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9 januari 2022 voor het plaatsen van een erfafscheiding aan de Stelmakerij 1 in Delfzij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27949</text:span><text:line-break/><text:date style:data-style-name="dag" text:fixed="true" text:date-value="2022-01-26"/><text:line-break/><text:date style:data-style-name="jaar" text:fixed="true" text:date-value="2022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49</text:span><text:date style:data-style-name="nicedate" text:fixed="true" text:date-value="2022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49</text:span><text:date style:data-style-name="nicedate" text:fixed="true" text:date-value="2022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6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meta:user-defined meta:name="DCTERMS.abstract">19 januari 2022 voor het plaatsen van een erfafscheiding aan de Stelmakerij 1 in Delfzijl.</meta:user-defined>
    <dc:language>nl</dc:language>
    <meta:user-defined meta:name="OVERHEIDop.locatietype/OVERHEIDop.gebiedsmarkering">Adres</meta:user-defined>
    <meta:user-defined meta:name="DC.title">19 januari 2022 aanvraag omgevingsvergunning, Stelmakerij 1 in Delfzijl</meta:user-defined>
    <meta:user-defined meta:name="DCTERMS.W3CDTF/DCTERMS.available">2022-01-26</meta:user-defined>
    <meta:user-defined meta:name="DCTERMS.W3CDTF/OVERHEIDop.jaargang">2022</meta:user-defined>
    <meta:user-defined meta:name="OVERHEIDop.publicationIssue">27949</meta:user-defined>
    <meta:user-defined meta:name="OVERHEIDop.GmbID/DC.identifier">gmb-2022-27949</meta:user-defined>
    <meta:user-defined meta:name="OVERHEIDop.versieInformatie"/>
  </office:meta>
</office:document-meta>
</file>