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NEMEN VERHURING</text:p>
      <text:section text:name="regeling_id1-3-2" text:style-name="regeling">
        <text:section text:name="aanhef_id1-3-2-1" text:style-name="aanhef">
          <text:section text:name="preambule_id1-3-2-1-1" text:style-name="preambule">
            <text:p text:style-name="al">Met deze publicatie geeft de Gemeente uitvoering aan het arrest van de Hoge Raad d.d. 26 november 2021 (ECLI:NL:HR: 2021:1778).</text:p>
            <text:p text:style-name="al"/>
            <text:p text:style-name="al"/>
            <text:p text:style-name="al">
            <text:span text:style-name="nadrukvet">Objectinformatie</text:span>
          </text:p>
            <text:p text:style-name="al">
            <text:span text:style-name="nadrukvet">Adres:</text:span> <text:span text:style-name="nadrukvet">Ommoordseweg naast Tuincentrum Slingerland Bloemen &amp; Planten </text:span></text:p>
            <text:p text:style-name="al">
            <text:span text:style-name="nadrukvet">Perce(e)l(en):</text:span>Gemeente Hillegersberg, sectie B, perceelnummer 10032 (gedeeltelijk)</text:p>
            <text:p text:style-name="al">
            <text:span text:style-name="nadrukvet">Perceelgroottte/vvo/bvo: 3727 m2</text:span>
          </text:p>
            <text:p text:style-name="al"/>
            <text:p text:style-name="al"/>
            <text:p text:style-name="al">
            <text:span text:style-name="nadrukvet">Voornemen tot aangaan overeenkomst</text:span>
          </text:p>
            <text:p text:style-name="al">De gemeente Rotterdam is voornemens om een huurovereenkomst te sluiten met Slingerland Bloemen B.V. voor het perceel grond aan de Ommoordseweg.</text:p>
            <text:p text:style-name="al"/>
            <text:p text:style-name="al"/>
            <text:p text:style-name="al">
            <text:span text:style-name="nadrukvet">Slingerland Bloemen B.V.is enige serieuze gegadigde</text:span>
          </text:p>
            <text:p text:style-name="al">Naar het oordeel van de gemeente is Slingerland Bloemen B.V. de enige serieuze gegadigde die in aanmerking komt voor verkrijging van een huurovereenkomst voor het perceel grond aan de Ommoordseweg naast Tuincentrum Slingerland Bloemen &amp; Planten.</text:p>
            <text:p text:style-name="al"/>
            <text:p text:style-name="al">Slingerland Bloemen B.V. huurt sinds 01-01-1992 van de gemeente het naastgelegen perceel grond t.b.v. een tuincentrum/bloemenwinkel. Het nieuw te huren perceel gaat gebruikt worden als parkeerterrein voor het tuincentrum/de bloemenwinkel. Slingerland Bloemen B.V. heeft een omgevingsvergunning verkregen voor het aanleggen van de parkeerplaats. Het nieuw te huren perceel grond ligt fysiek achter het tuincentrum/de bloemenwinkel.</text:p>
            <text:p text:style-name="al"/>
            <text:p text:style-name="al">Gelet op het voorgaande is de gemeente van oordeel dat er op grond van objectieve, redelijke en toetsbare criteria slechts één serieuze gegadigde in aanmerking komt voor het aangaan van de huurovereenkomst voor het perceel grond aan de Ommoordseweg naast Tuincentrum Slingerland Bloemen &amp; Planten, namelijk Slingerland Bloemen B.V. Ten overvloede zij erop gewezen dat de gemeente daarbij een ruime mate van beleidsvrijheid toekomt.</text:p>
            <text:p text:style-name="al"/>
            <text:p text:style-name="al"/>
            <text:p text:style-name="al">
            <text:span text:style-name="nadrukvet">Vervaltermijn</text:span>
          </text:p>
            <text:p text:style-name="al">Indien u zich niet kunt verenigen met dit voornemen, dan dient u dit uiterlijk 10 juli 2022, kenbaar te maken door middel van een gemotiveerd bericht aan <text:a xlink:href="mailto:Rb.kinkelaar@rotterdam.nl" xlink:type="simple">Rb.kinkelaar@rotterdam.nl</text:a> onder vermelding van “Reactie op voornemen tot aangaan overeenkomst tot verhuring perceel grond aan Ommoordseweg naast Tuincentrum Slingerland Bloemen &amp; Planten.. Bij gebreke van een tijdig en gemotiveerd bericht vervalt het recht tegen al het voornoemde in rechte op te komen en/of daarop enige vordering tot schadevergoeding of welke andere aanspraak dan ook te baseren, althans heeft u uw rechten daarop verwerkt. De Gemeente en Slingerland Bloemen B.V. zouden immers onredelijk worden benadeeld indien pas na deze (duidelijk kenbaar gemaakte) termijn alsnog tegen het voornemen respectievelijk het aangaan van de koopovereenkomst zou worden opgekomen.</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77183</text:span><text:line-break/><text:date style:data-style-name="dag" text:fixed="true" text:date-value="2022-06-20"/><text:line-break/><text:date style:data-style-name="jaar" text:fixed="true" text:date-value="2022-06-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7183</text:span><text:date style:data-style-name="nicedate" text:fixed="true" text:date-value="2022-06-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7183</text:span><text:date style:data-style-name="nicedate" text:fixed="true" text:date-value="2022-06-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6/xml/MC-DRP-OverigeInformatie-Web-CB.xml</meta:user-defined>
    <meta:user-defined meta:name="OVERHEID.Gemeente/DC.creator">Rotterdam</meta:user-defined>
    <meta:user-defined meta:name="OVERHEID.Informatietype/DC.type">officiële publicatie</meta:user-defined>
    <meta:user-defined meta:name="OVERHEIDop.Rubriek/DC.type">overige overheidsinformatie</meta:user-defined>
    <meta:user-defined meta:name="OVERHEID.Gemeente/OVERHEID.authority">Rotterdam</meta:user-defined>
    <meta:user-defined meta:name="OVERHEID.Gemeente/DCTERMS.publisher">Rotterdam</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PUBLICATIE VOORNEMEN VERHURING</meta:user-defined>
    <meta:user-defined meta:name="DCTERMS.W3CDTF/DCTERMS.available">2022-06-20</meta:user-defined>
    <meta:user-defined meta:name="DCTERMS.W3CDTF/OVERHEIDop.jaargang">2022</meta:user-defined>
    <meta:user-defined meta:name="OVERHEIDop.publicationIssue">277183</meta:user-defined>
    <meta:user-defined meta:name="OVERHEIDop.GmbID/DC.identifier">gmb-2022-277183</meta:user-defined>
    <meta:user-defined meta:name="OVERHEIDop.versieInformatie"/>
  </office:meta>
</office:document-meta>
</file>