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wijzigingsplan Tichelwei 26a Oostrum inzien</text:p>
      <text:section text:name="zakelijke-mededeling_id1-3-2" text:style-name="zakelijke-mededeling">
        <text:section text:name="zakelijke-mededeling-tekst_id1-3-2-1" text:style-name="zakelijke-mededeling-tekst">
          <text:section text:name="tekst_id1-3-2-1-1" text:style-name="tekst">
            <text:p text:style-name="common-al">Tot en met woensdag 3 augustus 2022 ligt het ontwerpwijzigingsplan Tichelwei 26a Oostrum ter inzage (NL.IMRO.1970.WpOstichelwei26a-ON01). </text:p>
            <text:p text:style-name="common-al">Het planvoornemen is om ter plaatse van Tichelwei 26a in Oostrum met de bouw van een veldschuur een verbetering van gebouwen en omliggende gronden door te voeren. Via de wijzigingsbevoegdheid in artikel 3.7.11 van het bestemmingsplan Bûtengebiet Dongeradeel is het mogelijk om ter plaatse van de nog aanwezige schuur de aanduiding “specifieke vorm van agrarisch-veldschuur” aan het bestemmingsplan toe te voegen. Daarmee wordt ter plekke van de planlocatie het bestemmingsplan herzien en de planologische bouwrechten (weer) gevestigd op het planperceel.</text:p>
            <text:p text:style-name="common-al">
            <text:span text:style-name="nadrukvet">Het ontwerpwijzigingsplan inzien</text:span>
          </text:p>
            <text:p text:style-name="common-al">U kunt het wijzigingsplan tot het einde van de zienswijzetermijn bekijken in het gemeentehuis aan de Koningstraat 13 te Dokkum. U kunt daarvoor telefonisch een afspraak maken, via telefoonnummer (0519) 29 88 88.</text:p>
            <text:p text:style-name="common-al">U kunt het wijzigingsplan ook bekijken op <text:a xlink:href="http://www.ruimtelijkeplannen.nl" xlink:type="simple">www.ruimtelijkeplannen.nl</text:a> (NL.IMRO.1970.WpOstichelwei26a-ON01).</text:p>
            <text:p text:style-name="common-al">
            <text:span text:style-name="nadrukvet">Wilt u reageren?</text:span>
          </text:p>
            <text:p text:style-name="common-al">Belanghebbenden kunnen een zienswijze tot en met 3 augustus 2022 schriftelijk indienen bij het college van burgemeester en wethouders, postbus 13, 9290 AA te Kollum. Ook kunt u mondeling reageren. Daarvoor moet u een afspraak maken met het team Romte.</text:p>
            <text:p text:style-name="common-al">
            <text:span text:style-name="nadrukvet">Heeft u vragen?</text:span>
          </text:p>
            <text:p text:style-name="common-al">Neem dan contact op met het team Romte, via telefoonnummer (0519) 29 88 88.</text:p>
            <text:p text:style-name="last-al"/>
            <text:p text:style-name="tekst_bottom"/>
          </text:section>
        </text:section>
        <text:section text:name="zakelijke-mededeling-sluiting_id1-3-2-2" text:style-name="zakelijke-mededeling-sluiting">
          <text:section text:name="ondertekening_id1-3-2-2-1">
            <text:p><text:span text:style-name="ondertekening_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6591</text:span><text:line-break/><text:date style:data-style-name="dag" text:fixed="true" text:date-value="2022-06-22"/><text:line-break/><text:date style:data-style-name="jaar" text:fixed="true" text:date-value="2022-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6591</text:span><text:date style:data-style-name="nicedate" text:fixed="true" text:date-value="2022-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6591</text:span><text:date style:data-style-name="nicedate" text:fixed="true" text:date-value="2022-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4/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WpOstichelwei26a-ON01</meta:user-defined>
    <meta:user-defined meta:name="OVERHEIDop.Plansoort/OVERHEIDop.plansoort">bestemmings- of omgevingsplan</meta:user-defined>
    <dc:language>nl</dc:language>
    <meta:user-defined meta:name="OVERHEIDop.locatietype/OVERHEIDop.gebiedsmarkering">Gemeente</meta:user-defined>
    <meta:user-defined meta:name="DC.title">Ontwerpwijzigingsplan Tichelwei 26a Oostrum inzien</meta:user-defined>
    <meta:user-defined meta:name="DCTERMS.W3CDTF/DCTERMS.available">2022-06-22</meta:user-defined>
    <meta:user-defined meta:name="DCTERMS.W3CDTF/OVERHEIDop.jaargang">2022</meta:user-defined>
    <meta:user-defined meta:name="OVERHEIDop.publicationIssue">276591</meta:user-defined>
    <meta:user-defined meta:name="OVERHEIDop.GmbID/DC.identifier">gmb-2022-276591</meta:user-defined>
    <meta:user-defined meta:name="OVERHEIDop.versieInformatie"/>
  </office:meta>
</office:document-meta>
</file>