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Houtkopersdwarsstraat 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Houtkopersdwarsstraat 1-3, 3-9-2022 t/m 16-9-2022, Locatie: Houtkopersdwarsstraat 1</text:p>
            <text:p text:style-name="common-al">Looptijd :-- t/m 16-09-2022</text:p>
            <text:p text:style-name="common-al">Verzonden naar aanvrager op: 15-06-2022</text:p>
            <text:p text:style-name="common-al">Kenmerk gemeente: Z/22/205025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2/205025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76047</text:span><text:line-break/><text:date style:data-style-name="dag" text:fixed="true" text:date-value="2022-06-20"/><text:line-break/><text:date style:data-style-name="jaar" text:fixed="true" text:date-value="2022-06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76047</text:span><text:date style:data-style-name="nicedate" text:fixed="true" text:date-value="2022-06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76047</text:span><text:date style:data-style-name="nicedate" text:fixed="true" text:date-value="2022-06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30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2/2050255</meta:user-defined>
    <meta:user-defined meta:name="DCTERMS.abstract">Objectvergunning Houtkopersdwarsstraat 1-3, 3-9-2022 t/m 16-9-2022, Houtkopersdwarsstraat 1</meta:user-defined>
    <dc:language>nl</dc:language>
    <meta:user-defined meta:name="OVERHEIDop.locatietype/OVERHEIDop.gebiedsmarkering">Punt</meta:user-defined>
    <meta:user-defined meta:name="DC.title">Besluit apv vergunning Verleend Houtkopersdwarsstraat 1</meta:user-defined>
    <meta:user-defined meta:name="DCTERMS.W3CDTF/DCTERMS.available">2022-06-20</meta:user-defined>
    <meta:user-defined meta:name="DCTERMS.W3CDTF/OVERHEIDop.jaargang">2022</meta:user-defined>
    <meta:user-defined meta:name="OVERHEIDop.publicationIssue">276047</meta:user-defined>
    <meta:user-defined meta:name="OVERHEIDop.GmbID/DC.identifier">gmb-2022-276047</meta:user-defined>
    <meta:user-defined meta:name="OVERHEIDop.versieInformatie"/>
  </office:meta>
</office:document-meta>
</file>