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IEBE ANNESWEG 3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 Het  op het adres Siebe Annesweg 3 te Oudehorne  (03-06-2022)    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5907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907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5907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IEBE ANNESWEG 3 OUDEHORNE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5907</meta:user-defined>
    <meta:user-defined meta:name="OVERHEIDop.GmbID/DC.identifier">gmb-2022-275907</meta:user-defined>
    <meta:user-defined meta:name="OVERHEIDop.versieInformatie"/>
  </office:meta>
</office:document-meta>
</file>