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5-2022 is een aanvraag ontvangen waarvoor geen vergunningsplicht geldt.</text:p>
            <text:p text:style-name="common-al">De aanvraag betreft:</text:p>
            <text:p text:style-name="common-al">Zaaknummer: V22/49205-VGW-49205</text:p>
            <text:p text:style-name="common-al">Omschrijving: stucen van de buitenmuren</text:p>
            <text:p text:style-name="common-al">Adres: Evreuxlaan 33 5627PS Eindhoven</text:p>
            <text:p text:style-name="common-al">Soort aanvraag: Bouwen</text:p>
            <text:p text:style-name="common-al">Datum binnenkomst: 10-05-2022</text:p>
            <text:p text:style-name="last-al">De ingekomen aanvraag is vergunningsvrij. U kunt om deze reden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74167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167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167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7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22/49205-VGW-49205</meta:user-defined>
    <meta:user-defined meta:name="DCTERMS.abstract">stucen van de buitenmuren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4167</meta:user-defined>
    <meta:user-defined meta:name="OVERHEIDop.GmbID/DC.identifier">gmb-2022-274167</meta:user-defined>
    <meta:user-defined meta:name="OVERHEIDop.versieInformatie"/>
  </office:meta>
</office:document-meta>
</file>