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Publicatie ontwerp-beleidskader zonneparken in Heerenveen</text:p>
      <text:section text:name="zakelijke-mededeling_id1-3-2" text:style-name="zakelijke-mededeling">
        <text:section text:name="zakelijke-mededeling-tekst_id1-3-2-1" text:style-name="zakelijke-mededeling-tekst">
          <text:section text:name="tekst_id1-3-2-1-1" text:style-name="tekst">
            <text:p text:style-name="common-al">De gemeente Heerenveen is voornemens om een nieuw beleidskader zonneparken vast te stellen. Het huidige beleidskader zonneparken stamt uit 2016 en sluit op een aantal onderdelen niet (goed) meer aan bij de wet- en regelgeving en de gemeentelijke ambities. De Verordening Romte is aangescherpt voor zonneparken op landbouwgrond door de invoering van de zonneladder en de verplichting tot organiseren van Sinnetafels. Daarnaast willen we dat er bij het realiseren van een zonnepark meer aandacht wordt gegeven aan lokaal eigendom en ecologie/biodiversiteit. Bij uitgifte van gemeentegronden voor de opwek van duurzame energie geven we de voorkeur aan lokale initiatieven. Om te kunnen blijven werken aan het realiseren van de gemeentelijke energiedoelstellingen, onder andere vastgelegd in het Duurzaamheidsprogramma en de RES1.0, is meer ruimte nodig voor zonneparken.</text:p>
            <text:p text:style-name="common-al">De afgelopen tijd is er gewerkt aan het ontwerp-beleidskader. U heeft nu de mogelijk om het ontwerp-beleidskader te raadplegen en op het stuk te reageren. </text:p>
            <text:p text:style-name="common-al">
            <text:span text:style-name="nadrukvet">Inzage</text:span>
          </text:p>
            <text:p text:style-name="common-al">Het ontwerp-beleidskader zonneparken in Heerenveen kan met ingang van vrijdag 17 juni 2022 tot en met donderdag 28 juli 2022 worden ingezien:</text:p>
            <text:list text:style-name="id1-3-2-1-1-5">
              <text:list-item text:style-override="id1-3-2-1-1-5-1">
                <text:number>•</text:number>
                <text:p text:style-name="al">bij de receptie van het gemeentehuis, Crackstraat 2 te Heerenveen, op afspraak tijdens openingsuren. Hiervoor kunt u bellen met nummer 140513;</text:p>
              </text:list-item>
              <text:list-item text:style-override="id1-3-2-1-1-5-2">
                <text:number>•</text:number>
                <text:p text:style-name="al">op <text:a xlink:href="http://www.heerenveen.nl" xlink:type="simple"><text:span text:style-name="nadrukondlijn">www.heerenveen.nl</text:span></text:a> onder ‘ter inzage’.</text:p>
              </text:list-item>
            </text:list>
            <text:p text:style-name="common-al">
            <text:span text:style-name="nadrukvet">Reageren</text:span>
          </text:p>
            <text:p text:style-name="common-al">Gedurende de termijn van ter inzage ligging kan iedereen zowel schriftelijk als mondeling een reactie indienen op het ontwerp-beleidskader.</text:p>
            <text:p text:style-name="common-al">
            <text:span text:style-name="nadrukcur">Schriftelijk</text:span>
          </text:p>
            <text:p text:style-name="common-al">Schriftelijke reacties moeten worden gericht aan de gemeenteraad van de gemeente Heerenveen, Postbus 15.000, 8440 GA HEERENVEEN. Een reactie dient de volgende informatie te bevatten: naam/handtekening en adres van de indiener, datum en redenen van de reactie. Reacties kunnen ook digitaal worden ingediend via <text:a xlink:href="http://www.heerenveen.nl" xlink:type="simple"><text:span text:style-name="nadrukondlijn">www.heerenveen.nl</text:span></text:a>, hiervoor is een Digid benodigd.</text:p>
            <text:p text:style-name="common-al">
            <text:span text:style-name="nadrukcur">Mondeling</text:span>
          </text:p>
            <text:p text:style-name="last-al">Om een mondelinge reactie in te dienen kan tijdens kantooruren contact worden opgenomen met Rik Heijman of Maaike Aukes, telefoon 14 05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3374</text:span><text:line-break/><text:date style:data-style-name="dag" text:fixed="true" text:date-value="2022-06-16"/><text:line-break/><text:date style:data-style-name="jaar" text:fixed="true" text:date-value="2022-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3374</text:span><text:date style:data-style-name="nicedate" text:fixed="true" text:date-value="2022-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3374</text:span><text:date style:data-style-name="nicedate" text:fixed="true" text:date-value="2022-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4/xml/MC-DRP-Voorlicht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Bestuur | Organisatie en beleid</meta:user-defined>
    <meta:user-defined meta:name="OVERHEIDop.Rubriek/DC.type">inspraak</meta:user-defined>
    <dc:language>nl</dc:language>
    <meta:user-defined meta:name="OVERHEIDop.locatietype/OVERHEIDop.gebiedsmarkering">Gemeente</meta:user-defined>
    <meta:user-defined meta:name="DC.title">Publicatie ontwerp-beleidskader zonneparken in Heerenveen</meta:user-defined>
    <meta:user-defined meta:name="DCTERMS.W3CDTF/DCTERMS.available">2022-06-16</meta:user-defined>
    <meta:user-defined meta:name="DCTERMS.W3CDTF/OVERHEIDop.jaargang">2022</meta:user-defined>
    <meta:user-defined meta:name="OVERHEIDop.publicationIssue">273374</meta:user-defined>
    <meta:user-defined meta:name="OVERHEIDop.GmbID/DC.identifier">gmb-2022-273374</meta:user-defined>
    <meta:user-defined meta:name="OVERHEIDop.versieInformatie"/>
  </office:meta>
</office:document-meta>
</file>