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6e Wyk 5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17 juni 2022, gedurende 6 weken, voor iedereen ter inzage ligt het ontwerp wijzigingsplan 6<text:span text:style-name="sup">e</text:span> Wyk 5 Hoornsterzwaag met bijbehorende stukken.</text:p>
            <text:p text:style-name="common-al">
            <text:span text:style-name="nadrukvet">Ontwerp wijzigingsplan</text:span>
          </text:p>
            <text:p text:style-name="common-al">Het ontwerp wijzigingsplan voorziet in een wijziging naar de bestemming 'Agrarisch aanverwante bedrijven'. Hierdoor wordt een paardenhouderij op dit perceel planologisch mogelijk gemaakt.</text:p>
            <text:p text:style-name="common-al">
            <text:span text:style-name="nadrukvet">Inzage</text:span>
          </text:p>
            <text:p text:style-name="common-al">Het ontwerp wijzig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WP6eWyk5Hzwaag-ON01) van het ontwerp wijzigingsplan.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</text:p>
            <text:p text:style-name="common-al">
            <text:span text:style-name="nadrukcur">Schriftelijk</text:span>
          </text:p>
            <text:p text:style-name="common-al">Schriftelijke zienswijzen moeten worden gericht aan het college van burgemeester en wethouders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3272</text:span><text:line-break/><text:date style:data-style-name="dag" text:fixed="true" text:date-value="2022-06-16"/><text:line-break/><text:date style:data-style-name="jaar" text:fixed="true" text:date-value="2022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3272</text:span><text:date style:data-style-name="nicedate" text:fixed="true" text:date-value="2022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3272</text:span><text:date style:data-style-name="nicedate" text:fixed="true" text:date-value="2022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WP6eWyk5Hzwaag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wijzigingsplan 6e Wyk 5 Hoornsterzwaag</meta:user-defined>
    <meta:user-defined meta:name="DCTERMS.W3CDTF/DCTERMS.available">2022-06-16</meta:user-defined>
    <meta:user-defined meta:name="DCTERMS.W3CDTF/OVERHEIDop.jaargang">2022</meta:user-defined>
    <meta:user-defined meta:name="OVERHEIDop.publicationIssue">273272</meta:user-defined>
    <meta:user-defined meta:name="OVERHEIDop.GmbID/DC.identifier">gmb-2022-273272</meta:user-defined>
    <meta:user-defined meta:name="OVERHEIDop.versieInformatie"/>
  </office:meta>
</office:document-meta>
</file>