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GROTEN EN VERANDEREN VAN EEN WONING EN HET BOUWEN VAN EEN BIJGEBOUW, WOLTER JAGERSWIJK 7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en het bouwen van een bijgebouw op het perceel Wolter Jagerswijk 7 te Jubbega (indieningsdatum 02-05-2022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72627</text:span><text:line-break/><text:date style:data-style-name="dag" text:fixed="true" text:date-value="2022-06-16"/><text:line-break/><text:date style:data-style-name="jaar" text:fixed="true" text:date-value="2022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2627</text:span><text:date style:data-style-name="nicedate" text:fixed="true" text:date-value="2022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2627</text:span><text:date style:data-style-name="nicedate" text:fixed="true" text:date-value="2022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GROTEN EN VERANDEREN VAN EEN WONING EN HET BOUWEN VAN EEN BIJGEBOUW, WOLTER JAGERSWIJK 7 JUBBEGA</meta:user-defined>
    <meta:user-defined meta:name="DCTERMS.W3CDTF/DCTERMS.available">2022-06-16</meta:user-defined>
    <meta:user-defined meta:name="DCTERMS.W3CDTF/OVERHEIDop.jaargang">2022</meta:user-defined>
    <meta:user-defined meta:name="OVERHEIDop.publicationIssue">272627</meta:user-defined>
    <meta:user-defined meta:name="OVERHEIDop.GmbID/DC.identifier">gmb-2022-272627</meta:user-defined>
    <meta:user-defined meta:name="OVERHEIDop.versieInformatie"/>
  </office:meta>
</office:document-meta>
</file>