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TERREIN TEGENOVER SCHOTERLANDSEWEG 105 MIDLA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evenement Dorpsfeest Katlijk/Mildam van 16 juni t/m 19 juni 2022 op het terrein tegenover Schoterlandseweg 105 te Mildam (13-06-2022).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0743</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0743</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0743</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EVENEMENTENVERGUNNING, TERREIN TEGENOVER SCHOTERLANDSEWEG 105 MIDLAM</meta:user-defined>
    <meta:user-defined meta:name="DCTERMS.W3CDTF/DCTERMS.available">2022-06-15</meta:user-defined>
    <meta:user-defined meta:name="DCTERMS.W3CDTF/OVERHEIDop.jaargang">2022</meta:user-defined>
    <meta:user-defined meta:name="OVERHEIDop.publicationIssue">270743</meta:user-defined>
    <meta:user-defined meta:name="OVERHEIDop.GmbID/DC.identifier">gmb-2022-270743</meta:user-defined>
    <meta:user-defined meta:name="OVERHEIDop.versieInformatie"/>
  </office:meta>
</office:document-meta>
</file>