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gebruiken van een gedeelte van een voormalige winkel voor de uitoefening van beroep aan huis (de bovenwoning), Wittevrouwenstraat 12 BS te Utrecht,  HZ_WABO-22-1389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ttevrouwenstraat 12 BS te Utrecht</text:p>
            <text:p text:style-name="common-al">HZ_WABO-22-13892</text:p>
            <text:p text:style-name="common-al">Toelichting: het gebruiken van een gedeelte van een voormalige winkel voor de uitoefening van beroep aan huis (de bovenwoning)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0410</text:span><text:line-break/><text:date style:data-style-name="dag" text:fixed="true" text:date-value="2022-06-15"/><text:line-break/><text:date style:data-style-name="jaar" text:fixed="true" text:date-value="2022-06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0410</text:span><text:date style:data-style-name="nicedate" text:fixed="true" text:date-value="2022-06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0410</text:span><text:date style:data-style-name="nicedate" text:fixed="true" text:date-value="2022-06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3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gebruiken van een gedeelte van een voormalige winkel voor de uitoefening van beroep aan huis (de bovenwoning), Wittevrouwenstraat 12 BS te Utrecht,  HZ_WABO-22-13892</meta:user-defined>
    <meta:user-defined meta:name="DCTERMS.W3CDTF/DCTERMS.available">2022-06-15</meta:user-defined>
    <meta:user-defined meta:name="DCTERMS.W3CDTF/OVERHEIDop.jaargang">2022</meta:user-defined>
    <meta:user-defined meta:name="OVERHEIDop.publicationIssue">270410</meta:user-defined>
    <meta:user-defined meta:name="OVERHEIDop.GmbID/DC.identifier">gmb-2022-270410</meta:user-defined>
    <meta:user-defined meta:name="OVERHEIDop.versieInformatie"/>
  </office:meta>
</office:document-meta>
</file>