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bewoning onder de overgangsbepaling voor bestaande situaties van kamerbewoning Adriaan Dortsmanstraat 189, 3067 NC Rot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3.2.3 en artikel 5.2 van de Verordening toegang woningmarkt en samenstelling woningvoorraad).</text:p>
            <text:p text:style-name="common-al">Gebied: Prins Alexander</text:p>
            <text:p text:style-name="common-al">Straat: Adriaan Dortsmanstraat 189</text:p>
            <text:p text:style-name="common-al">Postcode: 3067 NC</text:p>
            <text:p text:style-name="common-al">Activiteit: vergunning kamerverhuur aan 3 personen voor een bestaande situatie van kamerbewoning onder de overgangsbepaling vastgelegd in artikel 5.2 van de Verordening toegang woningmarkt en samenstelling woningvoorraad 2021 (gemeenteblad 2021, nr. 213279)</text:p>
            <text:p text:style-name="common-al">Verzenddatum besluit: 10 juni 2022</text:p>
            <text:p text:style-name="common-al">Zaaknummer: 343709-2022</text:p>
            <text:p text:style-name="common-al">Belanghebbenden kunnen tegen het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67625</text:span><text:line-break/><text:date style:data-style-name="dag" text:fixed="true" text:date-value="2022-06-14"/><text:line-break/><text:date style:data-style-name="jaar" text:fixed="true" text:date-value="2022-06-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67625</text:span><text:date style:data-style-name="nicedate" text:fixed="true" text:date-value="2022-06-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67625</text:span><text:date style:data-style-name="nicedate" text:fixed="true" text:date-value="2022-06-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4.4/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bewoning onder de overgangsbepaling voor bestaande situaties van kamerbewoning Adriaan Dortsmanstraat 189, 3067 NC Rotterdam</meta:user-defined>
    <meta:user-defined meta:name="DCTERMS.W3CDTF/DCTERMS.available">2022-06-14</meta:user-defined>
    <meta:user-defined meta:name="DCTERMS.W3CDTF/OVERHEIDop.jaargang">2022</meta:user-defined>
    <meta:user-defined meta:name="OVERHEIDop.publicationIssue">267625</meta:user-defined>
    <meta:user-defined meta:name="OVERHEIDop.GmbID/DC.identifier">gmb-2022-267625</meta:user-defined>
    <meta:user-defined meta:name="OVERHEIDop.versieInformatie"/>
  </office:meta>
</office:document-meta>
</file>