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ppelstraat 29, 29 A, 29 B, 29 C, 29 D en 29 E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Keppelstraat 29, 29 A, 29 B, 29 C, 29 D en 29 E, het realiseren van vijf appartementen en een winkelruimte besluit is verzonden op 9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4586</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4586</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4586</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0833</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Keppelstraat 29, 29 A, 29 B, 29 C, 29 D en 29 E te Dokkum</meta:user-defined>
    <meta:user-defined meta:name="DCTERMS.W3CDTF/DCTERMS.available">2022-06-15</meta:user-defined>
    <meta:user-defined meta:name="DCTERMS.W3CDTF/OVERHEIDop.jaargang">2022</meta:user-defined>
    <meta:user-defined meta:name="OVERHEIDop.publicationIssue">264586</meta:user-defined>
    <meta:user-defined meta:name="OVERHEIDop.GmbID/DC.identifier">gmb-2022-264586</meta:user-defined>
    <meta:user-defined meta:name="OVERHEIDop.versieInformatie"/>
  </office:meta>
</office:document-meta>
</file>