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GrutteBuorren1MorraversieKoopi6312acc1-c17c-437f-84cb-e451c9788b4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Grutte Buorren 1 te Morra</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de Grutte Buorren te Morra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Grutte Buorren te Morra ter plaatse van huisnummer 1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rechter parkeervak aangewezen middels 1 pijl op het onderbord. Bij veel gebruik van de laadpaal wordt het andere parkeervak ook aangewezen door het aanbrengen van een pijl op het onderbord.</text:p>
            <text:p text:style-name="common-al">Vastgesteld in de collegevergadering 7 juni 2022</text:p>
            <text:p text:style-name="common-al">Burgemeester en wethouders van Noardeast-Fryslân, </text:p>
            <text:p text:style-name="common-al">H.J.C.M. Verbunt, MBA mr. J.G. Kramer </text:p>
            <text:p text:style-name="last-al">Secretaris Burgemeester</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Situatietekening </text:span>
        </text:p>
          <text:p text:style-name="bezwaarschrift_al">
          <draw:frame><draw:text-box><text:section text:name="plaatje_id1-3-2-4-2-1" text:style-name="plaatje">
            <text:p text:style-name="illustratie_id1-3-2-4-2-1-1"><draw:frame draw:style-name="illustratie_id1-3-2-4-2-1-1" text:anchor-type="paragraph" svg:width="140mm" svg:height="65.7mm"><draw:image xlink:href="Pictures/LVGrutteBuorren1MorraversieKoopi6312acc1-c17c-437f-84cb-e451c9788b4c.jpg" xlink:type="simple"/></draw:frame></text:p>
          </text:section></draw:text-box></draw:frame>
        </text:p>
          <text:p text:style-name="bezwaarschrift_al"/>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4437</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4437</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4437</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Verkeersbesluit openbare parkeervakken alleen voor laden elektrische voertuigen  - Gruttebuorren 1 te Morr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openbare parkeervakken alleen voor laden elektrische voertuigen aan de Grutte Buorren te Morra</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Grutte Buorren 1 te Morra</meta:user-defined>
    <meta:user-defined meta:name="DCTERMS.W3CDTF/DCTERMS.available">2022-06-15</meta:user-defined>
    <meta:user-defined meta:name="DCTERMS.W3CDTF/OVERHEIDop.jaargang">2022</meta:user-defined>
    <meta:user-defined meta:name="OVERHEIDop.publicationIssue">264437</meta:user-defined>
    <meta:user-defined meta:name="OVERHEIDop.GmbID/DC.identifier">gmb-2022-264437</meta:user-defined>
    <meta:user-defined meta:name="OVERHEIDop.versieInformatie"/>
  </office:meta>
</office:document-meta>
</file>