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bordingi2ec9b3c1-4962-4407-b584-098c880fa6c6.jpg" manifest:media-type="image/x-eps"/>
  <manifest:file-entry manifest:full-path="Pictures/situatieschetsdeelgebiedNOi5cfd81d7-e984-4b7b-bea0-6d72b78cfad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onverplichte fietspaden Groningen (deelgebied noordoost)</text:p>
      <text:section text:name="regeling_id1-3-2" text:style-name="regeling">
        <text:section text:name="aanhef_id1-3-2-1" text:style-name="aanhef">
          <text:section text:name="context_id1-3-2-1-1" text:style-name="context">
            <text:p text:style-name="context.al">Kenmerk: 8960883 </text:p>
            <text:p text:style-name="context_bottom"/>
          </text:section>
          <text:p text:style-name="aanhef_wie"/>
          <text:section text:name="considerans_id1-3-2-1-3" text:style-name="considerans">
            <text:p text:style-name="considerans.al">
            <text:span text:style-name="nadrukcur">Bevoegdheid</text:span>
          </text:p>
            <text:p text:style-name="considerans.al">Op grond van artikel 18, eerste lid, sub d, van de Wegenverkeerswet 1994 (WVW 1994) is het college van burgemeester en wethouders bevoegd tot het nemen van verkeersbesluiten.</text:p>
            <text:p text:style-name="considerans.al">
            <text:span text:style-name="nadrukcur"/>
          </text:p>
            <text:p text:style-name="considerans.al">
            <text:span text:style-name="nadrukcur">Grondslag</text:span>
          </text:p>
            <text:p text:style-name="considerans.al">Op grond van artikel 15, eerste lid, van de WVW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Het advies is aangevraagd op 20-04-2022 en op publicatiedatum van dit besluit is nog geen mondeling, dan wel schriftelijk advies ontvangen. De politie heeft aangegeven hier de komende weken ook niet aan toe te komen. Het is niet mogelijk om een vervangend adviseur advies te laten uitbrengen omdat voor dit besluit de politie volgens de wet het adviesgevend orgaan is. </text:p>
            <text:p text:style-name="considerans.al">In artikel 3:6 lid 2 van de Algemene Wet Bestuursrecht (Awb) staat: <text:span text:style-name="nadrukcur">“indien het advies niet tijdig wordt uitgebracht staat het enkele ontbreken daarvan niet in de weg aan het nemen van het besluit”</text:span>. Het wijzigen van de verplichte fietspaden in onverplichte fietspaden heeft betrekking op vele solitaire fietspaden in de hele gemeente Groningen. Daarom is het van belang een zorgvuldig proces te doorlopen waarbij ook een planning gehaald moet worden. De planning is dat medio oktober 2022 de maatregelen van kracht gaan. Omdat in de zomervakantie bij voorkeur geen (grote) verkeersbesluiten worden gepubliceerd, is het noodzakelijk dit besluit vóór de zomervakantie te publiceren. </text:p>
            <text:p text:style-name="considerans.al">Het belang van het op tijd in laten gaan van de nieuwe onverplichte fietspaden, dit afstemmen met alle betrokken partijen, het opstarten van een informatieve campagne en het op tijd kunnen plaatsen van de noodzakelijke bebording is groter dan het nog langer afwachten van het politieadvies. Gezien het vooroverleg met de politie met betrekking tot dit project inhoudelijk goed is verlopen, gaan wij er vanuit dat het advies naar alle waarschijnlijkheid positief zal uitvallen. </text:p>
            <text:p text:style-name="considerans.al">Vanwege het ontbreken van het politieadvies is deze niet aan het besluit toegevoegd. Dat wil niet zeggen dat de politie niet meer adviseert; het advies zal, zij het op een later moment, alsnog worden aangeleverd en toegevoegd worden aan het dossier. Belanghebbenden die inzicht willen krijgen in het politieadvies kunnen contact opnemen met de gemeente Groningen en vragen naar de opsteller van het besluit, bovenaan genoemd, om te informeren over het aangevraagd advies.</text:p>
            <text:p text:style-name="considerans.al">
            <text:span text:style-name="nadrukcur"/>
          </text:p>
            <text:p text:style-name="considerans.al">
            <text:span text:style-name="nadrukcur">Motivering</text:span>
          </text:p>
            <text:p text:style-name="considerans.al">Op 12 februari 2020 heeft de raad de motie ‘Zo snel mogelijk snorfietsen van het fietspad (SNOR)’ aangenomen. In deze motie wordt gevraagd om, daar waar mogelijk, snorfietsen met in werking zijnde verbrandingsmotor te weren van solitaire fietspaden. Al langere tijd leeft bij de raad de wens om fietsers en voetgangers te behoeden van het nadelige effect op de gezondheid veroorzaakt door brom- en snorfietsen. De aangenomen motie heeft als doel om de nadelige effecten van snorfietsen met een in werking zijnde verbrandingsmotor te beperken voor de directe omgeving. Het is daarmee conform de motie wenselijk om snorfietsen met een in werking zijnde verbrandingsmotor vanwege hun snelheid, hoge uitstoot, relatief hoge lawaaiproductie, relatief grote massa en relatief grote breedte zo snel mogelijk en op zoveel mogelijk plaatsen van het (solitaire) fietspad af te krijgen. Op de betreffende fietspaden ontstaat daarmee meer ruimte voor de fiets.</text:p>
            <text:p text:style-name="considerans.al">Het terugdringen van snorfietsen met een verbrandingsmotor van de solitaire fietspaden sluit aan bij de volgende beleidskaders:</text:p>
            <text:p text:style-name="considerans.al">
            <text:span text:style-name="nadrukcur"/>
          </text:p>
            <text:p text:style-name="considerans.al">
            <text:span text:style-name="nadrukcur">Gezondheidsbeleid Groningen Gezond</text:span>
          </text:p>
            <text:p text:style-name="considerans.al">‘Hoofdonderdelen zijn het verbeteren van de luchtkwaliteit en het beperken van verkeerslawaai. Dat willen we bereiken door het fietsen nog meer te stimuleren, slimme fietsroutes en nieuwe wandelroutes aan te leggen, busroutes te verleggen, het eigen wagenpark van de gemeente te verduurzamen en te vergroenen, schonere bezorgdiensten en pakketbezorging door de inzet van fietskoeriers enzovoort. Dit alles zorgt voor een vermindering van blootstelling aan uitlaatgassen en (verkeers)lawaai met als resultaat een aangenamer en gezonder woon- en verblijfsklimaat in de stad.’</text:p>
            <text:p text:style-name="considerans.al">
            <text:span text:style-name="nadrukcur"/>
          </text:p>
            <text:p text:style-name="considerans.al">
            <text:span text:style-name="nadrukcur">Omgevingsvisie The Next City</text:span>
          </text:p>
            <text:p text:style-name="considerans.al">‘We gaan onze luchtkwaliteit in de toekomst verder verbeteren door nog meer in te zetten op duurzame mobiliteit (o.a. fiets, waterstof), meer groen en een emissieloze binnenstad.’</text:p>
            <text:p text:style-name="considerans.al">
            <text:span text:style-name="nadrukcur"/>
          </text:p>
            <text:p text:style-name="considerans.al">
            <text:span text:style-name="nadrukcur">Fietsstrategie Groningen</text:span>
          </text:p>
            <text:p text:style-name="considerans.al">‘Om de fiets zoveel mogelijk te faciliteren verbeteren we ons fietsnetwerk en geven we de fiets meer ruimte op verschillende locaties.’</text:p>
            <text:p text:style-name="considerans.al">
            <text:span text:style-name="nadrukcur"/>
          </text:p>
            <text:p text:style-name="considerans.al">
            <text:span text:style-name="nadrukcur">Collegeakkoord 2018 - 2022</text:span>
          </text:p>
            <text:p text:style-name="considerans.al">‘We zetten ons beleid voor een gezondere verstedelijking door. We ambiëren een hogere luchtkwaliteit, onderzoeken hoe een milieuzone daarin zou kunnen passen en we kijken of hogere normen daaraan kunnen bijdragen. We willen minder overlast en schade voor mens en dier door geluid.’</text:p>
            <text:p text:style-name="considerans.al">Om inzicht te krijgen in de mogelijkheden en de consequenties van het weren van snorfietsen op solitaire fietspaden is een onderzoek uitgevoerd door het bureau Royal HaskoningDHV. Dit onderzoek heeft zich onder meer gericht op een juridische analyse en het in beeld brengen van de effecten en consequenties. Tevens zijn diverse gesprekken met stakeholders gevoerd.</text:p>
            <text:p text:style-name="considerans.al">In de juridische analyse is een drietal type verkeersmaatregelen tegen elkaar afgewogen om snorfietsen met in werking zijnde verbrandingsmotor te weren van solitaire fietspaden. Uit deze afweging blijkt dat plaatsen van de verkeersborden G13 van bijlage 1 van het RVV 1990 het best aansluit bij het beoogde doel. Met het plaatsen van deze verkeersborden worden de solitaire fietspaden aangewezen als ‘onverplicht fietspad’. Deze verkeersmaatregel heeft tot gevolg dat snorfietsen met in werking zijnde verbrandingsmotor geen gebruik mogen maken van deze fietspaden. Snorfietsen met een elektromotor of een uitgeschakelde verbrandingsmotor zijn wel toegestaan op deze paden.</text:p>
            <text:p text:style-name="considerans.al">Het plaatsen van de hiervoor genoemde verkeersborden heeft op de betreffende solitaire fietspaden (en de daarbij directe omgeving) de reductie van de uitstoot van fijnstof, geluidsoverlast en van stank tot gevolg. Een dergelijke maatregel is passend bij solitaire fietspaden die gelegen zijn in parken, groenstructuren en gebieden met een recreatief karakter. Na het in beeld brengen van alle solitaire fietspaden in Groningen en een uitsluitingsronde van bijvoorbeeld paden korter dan 50 meter is onderscheid gemaakt in de volgende drie categorieën van fietspaden:</text:p>
            <text:p text:style-name="considerans.al">- Park: paden gelegen in een park/plantsoen, conform kaarten in de gemeente Groningen</text:p>
            <text:p text:style-name="considerans.al">- Groenstructuur: paden gelegen in een duidelijke groenstructuur, zoals weilanden tussen wijken en groene verbindingen in wijken</text:p>
            <text:p text:style-name="considerans.al">- Recreatie: paden die onderdeel zijn van recreatieve verbindingen, zoals Pieterpad, knooppuntenroute ANWB en drukke wandelpassages. </text:p>
            <text:p text:style-name="considerans.al">De hiervoor genoemde analyse heeft geresulteerd in een interactieve kaart waarop alle solitaire fietspaden zijn weergegeven waar snorfietsen met ingeschakelde verbrandingsmotor geweerd kunnen worden. In de analyse is daarbij tevens gekeken naar de geografische ligging van deze solitaire fietspaden. Bij de keuze om de paden al dan niet aan te wijzen als onverplicht fietspad is rekening gehouden met het waarborgen van een robuust netwerk. </text:p>
            <text:p text:style-name="considerans.al">De impact van de verkeersmaatregel voor gebruikers van snorfietsen met verbrandingsmotor is beperkt. Het aanwijzen van de onverplichte fietspaden leidt tot een omrijdfactor voor snorfietsen met een verbrandingsmotor. De omrijdfactor voor deze groep weggebruikers wordt van ondergeschikt belang geacht ten opzichte van het met het besluit te dienen doel, namelijk de reductie van uitstoot van fijnstof, geluidsoverlast en stank op de betreffende fietspaden. Dit bevordert de leefbaarheid voor de fietsers op deze locaties. In de praktijk blijkt daarnaast dat de omrijdfactor beperkt is, in de nabijheid van de locaties zijn relatief veel alternatieve routes aanwezig. De exacte omrijdfactor is daarbij niet in een getal uit te drukken. Dit is namelijk afhankelijk van de exacte herkomst en bestemming van een gebruiker en de daadwerkelijke routekeuzes die gemaakt worden. Daarnaast is de impact voor gebruikers van snorfietsen met een verbrandingsmotor tijdelijk. Uit het Klimaatakkoord blijkt namelijk dat de nieuw verkochte snorfietsen vanaf het jaar 2025 enkel nog een elektromotor mogen hebben. </text:p>
            <text:p text:style-name="considerans.al">Zoals benoemd moeten de snorfietsers met een verbrandingsmotor na het uitvoeren van de verkeersmaatregelen gebruik gaan maken van alternatieve routes. De gemeente Groningen is van mening de negatieve effecten op deze routes (en op netwerkniveau) beperkt zijn. De snorfietsers gaan namelijk gebruik maken van wegen die hiervoor geschikt zijn. In de huidige situatie mogen snorfietsers ook al gebruik maken van deze verkeersruimte. Deze verkeersruimte is daarmee geschikt voor het verwerken van deze extra aantallen. De aanwezigheid van extra snorfietsers op deze wegen wordt van ondergeschikt belang geacht ten opzichte van het met het besluit te dienen doel, namelijk de reductie van uitstoot van fijnstof, geluidsoverlast en stank op de betreffende fietspaden. </text:p>
            <text:p text:style-name="considerans.al">Handhaving is een sluitstuk om het juiste gedrag te bewerkstelligen. Deze verkeersmaatregel kan zowel worden gehandhaafd door de politie als door de gemeentelijke BOA’s. Handhaving kan daarbij zowel op gelegenheid als projectmatig plaatsvinden. Bij het invoeren van de maatregel wordt bovendien een communicatiecampagne uitgerold om weggebruikers te attenderen op de gewijzigde verkeersregels. </text:p>
            <text:p text:style-name="considerans.al">Om een beeld te krijgen van het maatschappelijk draagvlak van de verkeersmaatregel zijn gesprekken gevoerd met de Rai Vereniging sectie Scooters, Fietsersbond, Politie, BOVAG en de GCC. De organisaties kunnen zich vinden in het voorstel om snorfietsen te weren van fietspaden. De Fietsersbond had daarbij graag een bredere aanpak gezien, waarbij niet alleen de solitaire fietspaden worden meegenomen, maar waarbij daarnaast ook wordt gekeken naar elektrische snorfietsen. </text:p>
            <text:p text:style-name="considerans.al">Het hiervoor benoemde onderzoek dat is uitgevoerd als gevolg van de aangenomen raadsmotie is ter besluitvorming voorgelegd aan de gemeenteraad. De gemeenteraad heeft op 30 juni 2021 ingestemd met het onderzoek voor het wijzigen van de geselecteerde solitaire fietspaden in onverplichte fietspaden. </text:p>
            <text:p text:style-name="considerans.al">In voorliggend verkeersbesluit wordt besloten tot het aanwijzen van onverplichte fietspaden in Groningen, deelgebied noordoost. Voor de overige deelgebieden worden separate verkeersbesluiten vastgesteld. </text:p>
            <text:p text:style-name="considerans.al"/>
            <text:p text:style-name="considerans.al">De volgende paden in Groningen deelgebied noordoost worden aangewezen als onverplicht fietspad en maken deel uit van de categorie park:</text:p>
            <text:p text:style-name="considerans.al">- Pedaalpad, gelegen tussen het Spakenpad, Boelemaheerd en Amkemaheerd;</text:p>
            <text:p text:style-name="considerans.al">- Fultsemaheerd, gelegen tussen Fultsemaheerd en het Pedaalpad;</text:p>
            <text:p text:style-name="considerans.al">- Pedaalpad, gelegen tussen het Amkemaheerd, Onnemaheerd en de Beijumerweg;</text:p>
            <text:p text:style-name="considerans.al">- Pedaalpad, gelegen tussen de Beijumerweg en Amkemaheerd;</text:p>
            <text:p text:style-name="considerans.al">- Naamloze pad in het verlengde van de Eilardaheerd, gelegen tussen Galkemaheerd en Ypemaheerd;</text:p>
            <text:p text:style-name="considerans.al">- Sauwerdermaar, gelegen tussen het Meedenpad en het Dwarsdijkje;</text:p>
            <text:p text:style-name="considerans.al">- Koerspad, gelegen tussen het Koerspad en de Stuurboordswal;</text:p>
            <text:p text:style-name="considerans.al">- Naamloze pad in het verlengde van de Crocusstraat, gelegen tussen de Pioenstraat en de Oliemuldersweg;</text:p>
            <text:p text:style-name="considerans.al">- Naamloze pad in het verlengde van de Asterstraat, gelegen tussen de Pioenstraat en de Oliemuldersweg;</text:p>
            <text:p text:style-name="considerans.al">- Naamloze pad in het verlengde van de Celebesstraat, gelegen tussen de Molukkenstraat en de Oosterhamriklaan;</text:p>
            <text:p text:style-name="considerans.al">- Molukkenpad, gelegen tussen de Molukkenstraat en de Oosterhamriklaan. </text:p>
            <text:p text:style-name="considerans.al"/>
            <text:p text:style-name="considerans.al">In de categorie groenstructuur worden de volgende paden in het deelgebied noordoost aangewezen als onverplicht fietspad:</text:p>
            <text:p text:style-name="considerans.al">- Zadelpad, gelegen tussen de Van Eyckstraat en de Beijumerweg;</text:p>
            <text:p text:style-name="considerans.al">- Pedaalpad, gelegen tussen Mudaheerd en het Zadelpad;</text:p>
            <text:p text:style-name="considerans.al">- Naamloze pad, gelegen tussen Mudaheerd en het Zadelpad;</text:p>
            <text:p text:style-name="considerans.al">- Ypemaheerd, gelegen tussen Bentismaheerd en Ypemaheerd;</text:p>
            <text:p text:style-name="considerans.al">- Beijumerweg, gelegen tussen Beijumerweg en Grevingaheerd;</text:p>
            <text:p text:style-name="considerans.al">- Beijumerweg, gelegen tussen Granpré Molièreweg en Atensheerd;</text:p>
            <text:p text:style-name="considerans.al">- Naamloze pad, gelegen tussen Sigersmaheerd en Beijumerweg;</text:p>
            <text:p text:style-name="considerans.al">- Heerdenpad, gelegen tussen Beijumerweg en Emingaheerd;</text:p>
            <text:p text:style-name="considerans.al">- Beijumerweg, gelegen tussen Grevingaheerd en Atensheerd;</text:p>
            <text:p text:style-name="considerans.al">- Toppingaheerd, gelegen tussen Toppingaheerd en Sibrandaheerd;</text:p>
            <text:p text:style-name="considerans.al">- Naamloze pad, gelegen tussen Toppingaheerd en Sibrandaheerd;</text:p>
            <text:p text:style-name="considerans.al">- Garsthuizermaar, gelegen tussen Fossemaheerd en Kardingermaar;</text:p>
            <text:p text:style-name="considerans.al">- Meedenpad, gelegen tussen Huizingermaar en het Koerspad;</text:p>
            <text:p text:style-name="considerans.al">- Kruidenpad, gelegen tussen Stadsweg en Akeleiweg;</text:p>
            <text:p text:style-name="considerans.al">- Naamloze pad, gelegen tussen Gentiaanstraat en Tormentilstraat;</text:p>
            <text:p text:style-name="considerans.al">- Tijmpad, gelegen tussen Rijksweg en Dillepad;</text:p>
            <text:p text:style-name="considerans.al">- Dillepad, gelegen tussen Tijmpad en Orchideestraat;</text:p>
            <text:p text:style-name="considerans.al">- Naamloze pad in het verlengde van het Kluisgat, gelegen tussen Overloop en Valreep;</text:p>
            <text:p text:style-name="considerans.al">- Naamloze pad, gelegen tussen Lijzijde en de Noorddijkerweg;</text:p>
            <text:p text:style-name="considerans.al">- Stadsweg, gelegen tussen Wimpel en Noorddijkerweg;</text:p>
            <text:p text:style-name="considerans.al">- Overloop, gelegen tussen Stuurboordswal, Gangboord, de Fok en Loefzijde;</text:p>
            <text:p text:style-name="considerans.al">- Kiel, gelegen tussen Loefzijde en Midscheeps;</text:p>
            <text:p text:style-name="considerans.al">- Naamloze pad, gelegen tussen Kraaienest en Kiel;</text:p>
            <text:p text:style-name="considerans.al">- Naamloze pad, gelegen tussen Stuurhut en Midscheeps.</text:p>
            <text:p text:style-name="considerans.al"/>
            <text:p text:style-name="considerans.al">Het volgende pad dat onderdeel uitmaakt van de categorie recreatie in het deelgebied noordoost wordt aangewezen als onverplicht fietspad:</text:p>
            <text:p text:style-name="considerans.al">Sauwerdermaar, gelegen tussen het Koerspad en het Dwarsdijkje. </text:p>
            <text:p text:style-name="considerans.al"/>
            <text:p text:style-name="considerans.al">De hiervoor genoemde verkeersmaatregelen op de fietspaden worden uitgevoerd door middel van het plaatsen van de verkeersborden G13 van bijlage 1 van het RVV 1990 en het verwijderen van de verkeersborden G11 van bijlage 1 van het RVV 1990. </text:p>
            <text:p text:style-name="considerans.al">Gelet op artikel 2 van de WVW 1994 strekken de hiervoor genoemde maatregelen tot het voorkomen of beperken van door het verkeer veroorzaakte overlast, hinder of schade alsmede de gevolgen voor het milieu, bedoeld in de Wet milieubeheer en tot het voorkomen of beperken van door het verkeer veroorzaakte aantasting van het karakter of van de functie van objecten of gebieden. Het zoveel mogelijk waarborgen van de vrijheid van het verkeer is in het geding, maar wordt gelet op voorgaande onderbouwing van ondergeschikt belang geacht. <text:span text:style-name="nadrukvet"/></text:p>
            <text:p text:style-name="considerans.al">
            <text:span text:style-name="nadrukvet"/>
          </text:p>
            <text:p text:style-name="considerans.al">
            <text:span text:style-name="nadrukvet">Besluit</text:span>
          </text:p>
            <text:p text:style-name="considerans.al">Wij besluiten op grond van bovenvermelde overwegingen: </text:p>
            <text:p text:style-name="considerans.al">door middel van het plaatsen van de verkeersborden G13 van bijlage 1 van het RVV 1990, al dan niet in combinatie met het verwijderen van de verkeersborden G11 van bijlage 1 van het RVV 1990, onverplichte fietspaden aan te wijzen op de volgende locaties:</text:p>
            <text:p text:style-name="considerans.al">- Pedaalpad, gelegen tussen het Spakenpad, Boelemaheerd en Amkemaheerd;</text:p>
            <text:p text:style-name="considerans.al">- Fultsemaheerd, gelegen tussen Fultsemaheerd en het Pedaalpad;</text:p>
            <text:p text:style-name="considerans.al">- Pedaalpad, gelegen tussen het Amkemaheerd, Onnemaheerd en de Beijumerweg;</text:p>
            <text:p text:style-name="considerans.al">- Pedaalpad, gelegen tussen de Beijumerweg en Amkemaheerd;</text:p>
            <text:p text:style-name="considerans.al">- Naamloze pad in het verlengde van de Eilardaheerd, gelegen tussen Galkemaheerd en Ypemaheerd;</text:p>
            <text:p text:style-name="considerans.al">- Sauwerdermaar, gelegen tussen het Meedenpad en het Dwarsdijkje;</text:p>
            <text:p text:style-name="considerans.al">- Koerspad, gelegen tussen het Koerspad en de Stuurboordswal;</text:p>
            <text:p text:style-name="considerans.al"> - Naamloze pad in het verlengde van de Crocusstraat, gelegen tussen de Pioenstraat en de Oliemuldersweg;</text:p>
            <text:p text:style-name="considerans.al">- Naamloze pad in het verlengde van de Asterstraat, gelegen tussen de Pioenstraat en de Oliemuldersweg;</text:p>
            <text:p text:style-name="considerans.al">- Naamloze pad in het verlengde van de Celebesstraat, gelegen tussen de Molukkenstraat en de Oosterhamriklaan;</text:p>
            <text:p text:style-name="considerans.al">- Molukkenpad, gelegen tussen de Molukkenstraat en de Oosterhamriklaan;</text:p>
            <text:p text:style-name="considerans.al">- Zadelpad, gelegen tussen de Van Eyckstraat en de Beijumerweg;</text:p>
            <text:p text:style-name="considerans.al">- Pedaalpad, gelegen tussen Mudaheerd en het Zadelpad;</text:p>
            <text:p text:style-name="considerans.al">- Naamloze pad, gelegen tussen Mudaheerd en het Zadelpad;</text:p>
            <text:p text:style-name="considerans.al">- Ypemaheerd, gelegen tussen Bentismaheerd en Ypemaheerd;</text:p>
            <text:p text:style-name="considerans.al">- Beijumerweg, gelegen tussen Beijumerweg en Grevingaheerd;</text:p>
            <text:p text:style-name="considerans.al">- Beijumerweg, gelegen tussen Granpré Molièreweg en Atensheerd;</text:p>
            <text:p text:style-name="considerans.al">- Naamloze pad, gelegen tussen Sigersmaheerd en Beijumerweg;</text:p>
            <text:p text:style-name="considerans.al">- Heerdenpad, gelegen tussen Beijumerweg en Emingaheerd;</text:p>
            <text:p text:style-name="considerans.al">- Beijumerweg, gelegen tussen Grevingaheerd en Atensheerd;</text:p>
            <text:p text:style-name="considerans.al">- Toppingaheerd, gelegen tussen Toppingaheerd en Sibrandaheerd;</text:p>
            <text:p text:style-name="considerans.al">- Naamloze pad, gelegen tussen Toppingaheerd en Sibrandaheerd;</text:p>
            <text:p text:style-name="considerans.al">- Garsthuizermaar, gelegen tussen Fossemaheerd en Kardingermaar;</text:p>
            <text:p text:style-name="considerans.al">- Meedenpad, gelegen tussen Huizingermaar en het Koerspad;</text:p>
            <text:p text:style-name="considerans.al">- Kruidenpad, gelegen tussen Stadsweg en Akeleiweg;</text:p>
            <text:p text:style-name="considerans.al">- Naamloze pad, gelegen tussen Gentiaanstraat en Tormentilstraat;</text:p>
            <text:p text:style-name="considerans.al">- Tijmpad, gelegen tussen Rijksweg en Dillepad;</text:p>
            <text:p text:style-name="considerans.al">- Dillepad, gelegen tussen Tijmpad en Orchideestraat;</text:p>
            <text:p text:style-name="considerans.al">- Naamloze pad in het verlengde van het Kluisgat, gelegen tussen Overloop en Valreep;</text:p>
            <text:p text:style-name="considerans.al">- Naamloze pad, gelegen tussen Lijzijde en de Noorddijkerweg;</text:p>
            <text:p text:style-name="considerans.al">- Stadsweg, gelegen tussen Wimpel en Noorddijkerweg;</text:p>
            <text:p text:style-name="considerans.al">- Overloop, gelegen tussen Stuurboordswal, Gangboord, de Fok en Loefzijde;</text:p>
            <text:p text:style-name="considerans.al">- Kiel, gelegen tussen Loefzijde en Midscheeps;</text:p>
            <text:p text:style-name="considerans.al"> - Naamloze pad, gelegen tussen Kraaienest en Kiel;</text:p>
            <text:p text:style-name="considerans.al">- Naamloze pad, gelegen tussen Stuurhut en Midscheeps. </text:p>
            <text:p text:style-name="considerans.al"/>
            <text:p text:style-name="considerans.al">Situatieschetsen:</text:p>
            <text:p text:style-name="considerans.al">
            <draw:frame><draw:text-box><text:section text:name="plaatje_id1-3-2-1-3-127-1" text:style-name="plaatje">
              <text:p text:style-name="illustratie_id1-3-2-1-3-127-1-1"><draw:frame draw:style-name="illustratie_id1-3-2-1-3-127-1-1" text:anchor-type="paragraph" svg:width="145mm" svg:height="60.9mm"><draw:image xlink:href="Pictures/bebordingi2ec9b3c1-4962-4407-b584-098c880fa6c6.jpg" xlink:type="simple"/></draw:frame></text:p>
            </text:section></draw:text-box></draw:frame>
          </text:p>
            <text:p text:style-name="considerans.al"/>
            <text:p text:style-name="considerans.al">
            <draw:frame><draw:text-box><text:section text:name="plaatje_id1-3-2-1-3-129-1" text:style-name="plaatje">
              <text:p text:style-name="illustratie_id1-3-2-1-3-129-1-1"><draw:frame draw:style-name="illustratie_id1-3-2-1-3-129-1-1" text:anchor-type="paragraph" svg:width="145mm" svg:height="110mm"><draw:image xlink:href="Pictures/situatieschetsdeelgebiedNOi5cfd81d7-e984-4b7b-bea0-6d72b78cfadb.jpg" xlink:type="simple"/></draw:frame></text:p>
            </text:section></draw:text-box></draw:frame>
          </text:p>
            <text:p text:style-name="considerans.al"/>
            <text:p text:style-name="considerans.al">
            <text:span text:style-name="nadrukcur">Bezwaar</text:span>
          </text:p>
            <text:p text:style-name="considerans.al">Voor de hiervoor benoemde fietspaden zijn gedetailleerde uitvoeringstekeningen opgesteld. Indien u een specifieke uitvoeringstekening wilt inzien, dan kunt u contact opnemen met de opsteller van het verkeersbesluit via telefoonnummer 14050.</text:p>
            <text:p text:style-name="considerans.al">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 367 74 83. </text:p>
            <text:p text:style-name="considerans.al"/>
            <text:p text:style-name="considerans.al">Vermeld in uw bezwaarschrift in elk geval:</text:p>
            <text:p text:style-name="considerans.al">- uw naam, adres en telefoonnummer;</text:p>
            <text:p text:style-name="considerans.al">- de datum waarop u het bezwaar indient;</text:p>
            <text:p text:style-name="considerans.al">- het besluit waartegen u bezwaar maakt (stuur zo mogelijk een kopie van het besluit mee);</text:p>
            <text:p text:style-name="considerans.al">- waarom u het niet eens bent met het besluit;</text:p>
            <text:p text:style-name="considerans.al">- uw handtekening. </text:p>
            <text:p text:style-name="considerans.al"/>
            <text:p text:style-name="considerans.al">Let op: het bezwaarschrift moet u indienen binnen zes weken na de dagtekening van dit besluit. Dat is de datum die u bovenaan dit besluit vindt.</text:p>
            <text:p text:style-name="considerans.al"/>
            <text:p text:style-name="considerans.al">Stuur uw bezwaarschrift naar:</text:p>
            <text:p text:style-name="considerans.al">college van burgemeester en wethouders</text:p>
            <text:p text:style-name="considerans.al">Postbus 30026</text:p>
            <text:p text:style-name="considerans.al">9700 RM Groningen </text:p>
            <text:p text:style-name="considerans.al"/>
            <text:p text:style-name="considerans.al"/>
            <text:p text:style-name="considerans.al">Met vriendelijke groet,</text:p>
            <text:p text:style-name="considerans.al">burgemeester en wethouders van Groningen,</text:p>
            <text:p text:style-name="considerans.al">namens hen, concerndirecteur Groningen,</text:p>
            <text:p text:style-name="considerans.al">namens deze,</text:p>
            <text:p text:style-name="considerans.al"/>
            <text:p text:style-name="considerans.al"/>
            <text:p text:style-name="considerans.al"> E.A. Tollenaar</text:p>
            <text:p text:style-name="considerans.al">teamleider Ruimtelijk Beleid en Ontwerp</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127-1-1" style:parent-style-name="Standard">
      <style:paragraph-properties style:line-spacing="0mm" style:text-autospace="none" ofo:line-height="0.001cm"/>
    </style:style>
    <style:style style:family="graphic" style:name="illustratie_id1-3-2-1-3-127-1-1" style:parent-style-name="Standard">
      <style:graphic-properties style:horizontal-pos="left" style:horizontal-rel="paragraph" style:vertical-pos="top" style:vertical-rel="paragraph" style:wrap="none" ofo:margin-right="3mm"/>
    </style:style>
    <style:style style:family="paragraph" style:name="illustratie_id1-3-2-1-3-129-1-1" style:parent-style-name="Standard">
      <style:paragraph-properties style:line-spacing="0mm" style:text-autospace="none" ofo:line-height="0.001cm"/>
    </style:style>
    <style:style style:family="graphic" style:name="illustratie_id1-3-2-1-3-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262666</text:span><text:line-break/><text:date style:data-style-name="dag" text:fixed="true" text:date-value="2022-06-10"/><text:line-break/><text:date style:data-style-name="jaar" text:fixed="true" text:date-value="2022-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666</text:span><text:date style:data-style-name="nicedate" text:fixed="true" text:date-value="2022-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666</text:span><text:date style:data-style-name="nicedate" text:fixed="true" text:date-value="2022-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aanwijzen onverplichte fietspaden Groningen (deelgebied noordoost) - Groningen deelgebied noordoost</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8960883</meta:user-defined>
    <meta:user-defined meta:name="DCTERMS.abstract">Verkeersbesluit aanwijzen onverplichte fietspaden Groningen (deelgebied noordoost)</meta:user-defined>
    <meta:user-defined meta:name="OVERHEIDop.verkeersbordcode">G11</meta:user-defined>
    <meta:user-defined meta:name="OVERHEIDop.verkeersbordcode">G13</meta:user-defined>
    <dc:language>nl</dc:language>
    <meta:user-defined meta:name="OVERHEIDop.locatietype/OVERHEIDop.gebiedsmarkering">Vlak</meta:user-defined>
    <meta:user-defined meta:name="DC.title">Verkeersbesluit aanwijzen onverplichte fietspaden Groningen (deelgebied noordoost)</meta:user-defined>
    <meta:user-defined meta:name="DCTERMS.W3CDTF/DCTERMS.available">2022-06-10</meta:user-defined>
    <meta:user-defined meta:name="DCTERMS.W3CDTF/OVERHEIDop.jaargang">2022</meta:user-defined>
    <meta:user-defined meta:name="OVERHEIDop.publicationIssue">262666</meta:user-defined>
    <meta:user-defined meta:name="OVERHEIDop.GmbID/DC.identifier">gmb-2022-262666</meta:user-defined>
    <meta:user-defined meta:name="OVERHEIDop.versieInformatie"/>
  </office:meta>
</office:document-meta>
</file>