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FLOWER POWER FESTIVAL, TSJERKEBLEEK AAN HET HEECHEI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het evenement Flower Power Festival op 27 augustus 2022 op de locatie Tsjerkebleek aan het Heechein te Akkrum.  </text:p>
            <text:p text:style-name="tussenkopcur">Ter inzage</text:p>
            <text:p text:style-name="common-al">De aanvraag alsmede de daarbij behorende stukken liggen van 8 juni 2022 tot en met 21 juni 2022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1721</text:span><text:line-break/><text:date style:data-style-name="dag" text:fixed="true" text:date-value="2022-06-10"/><text:line-break/><text:date style:data-style-name="jaar" text:fixed="true" text:date-value="2022-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1721</text:span><text:date style:data-style-name="nicedate" text:fixed="true" text:date-value="2022-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1721</text:span><text:date style:data-style-name="nicedate" text:fixed="true" text:date-value="2022-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AANVRAAG EVENEMENTENVERGUNNING FLOWER POWER FESTIVAL, TSJERKEBLEEK AAN HET HEECHEIN AKKRUM</meta:user-defined>
    <meta:user-defined meta:name="DCTERMS.W3CDTF/DCTERMS.available">2022-06-10</meta:user-defined>
    <meta:user-defined meta:name="DCTERMS.W3CDTF/OVERHEIDop.jaargang">2022</meta:user-defined>
    <meta:user-defined meta:name="OVERHEIDop.publicationIssue">261721</meta:user-defined>
    <meta:user-defined meta:name="OVERHEIDop.GmbID/DC.identifier">gmb-2022-261721</meta:user-defined>
    <meta:user-defined meta:name="OVERHEIDop.versieInformatie"/>
  </office:meta>
</office:document-meta>
</file>