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1JanGijzenkadewesttekeningpainti649a612b-c282-4c84-930f-9793f2a676c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rijgave voorlopig ontwerp openbare ruimte Jan Gijzenkade West </text:p>
      <text:section text:name="regeling_id1-3-2" text:style-name="regeling">
        <text:section text:name="aanhef_id1-3-2-1" text:style-name="aanhef">
          <text:section text:name="preambule_id1-3-2-1-1" text:style-name="preambule">
            <text:p text:style-name="al">
            <text:span text:style-name="nadrukcur">Het voorlopig ontwerp openbare ruimte Jan Gijzenkade West is 12 april 2022 door het college van burgemeester en wethouders vastgesteld en vrijgegeven voor inspraak. Het ligt van 10 juni tot en met 22 juli 2022 ter inzage. Het ontwerp gaat over de openbare ruimte van de Jan Gijzenkade West, gelegen tussen de Rijksstraatweg en de Westelijke randweg.</text:span>
          </text:p>
            <text:p text:style-name="al"/>
            <text:p text:style-name="al">
            <text:span text:style-name="nadrukcur">Meer informatie is te vinden</text:span> op de website van de gemeente Haarlem <text:a xlink:href="https://www.haarlem.nl/jangijzenkade/" xlink:type="simple"><text:span text:style-name="nadrukondlijn">https://www.haarlem.nl/jangijzenkade/</text:span></text:a></text:p>
            <text:p text:style-name="al"/>
            <text:p text:style-name="al">
            <text:span text:style-name="nadrukcur">
              <text:span text:style-name="nadrukvet">Korte omschrijving</text:span>
            </text:span>
          </text:p>
            <text:p text:style-name="al"/>
            <text:p text:style-name="al">
            <text:span text:style-name="nadrukcur">Het westelijke gedeelte van de Jan Gijzenkade is verouderd, daarom gaat de gemeente dit stuk weg opnieuw inrichten. Haarlemmers hebben meegedacht in twee participatiesrondes met de gemeente en aangegeven wat zij belangrijk vinden voor het ontwerp. Dit is waar mogelijk verwerkt. Nu ligt er een voorlopig ontwerp. Iedereen kan het ontwerp bekijken en tot en met 22 juli 2022 reageren. </text:span>
          </text:p>
            <text:p text:style-name="al"/>
            <text:p text:style-name="al">
            <text:span text:style-name="nadrukcur">Het gaat om het stuk Jan Gijzenkade tussen de Rijksstraatweg en de Westelijke Randweg. De rijweg, het trottoir en het riool zijn oud en moeten vervangen worden. Daarbij moeten de kruisingen van de Jan Gijzenkade met de P.C. Boutensstraat en Generaal Spoorlaan ook worden aangepast. Ook moet de beschoeiing (wand voor bescherming van de oever) in de Jan Gijzenvaart vervangen worden, een natuurvriendelijke oever en ecologische verbindingszone wordt aangelegd. Aanvullend wordt ook de toekomstige fietsroute vanuit het Schoterbos verbonden met de Jan Gijzenkade. Met deze plannen verbeteren we de leefbaarheid en verkeersveiligheid </text:span>
          </text:p>
            <text:p text:style-name="al"/>
            <text:p text:style-name="al">
            <text:span text:style-name="nadrukvet">Reageren</text:span>
          </text:p>
            <text:p text:style-name="al"/>
            <text:p text:style-name="al">
            <text:span text:style-name="nadrukcur">Reageren op het ontwerp tot en met 22 juli 2022 en kan op de volgende manieren:</text:span>
          </text:p>
            <text:p text:style-name="al"/>
            <text:p text:style-name="al">
            <text:span text:style-name="nadrukcur">· Per e-mail via </text:span>
            <text:a xlink:href="mailto:projecten@haarlem.nl" xlink:type="simple">
              <text:span text:style-name="nadrukcur">
                <text:span text:style-name="nadrukondlijn">projecten@haarlem.nl</text:span>
              </text:span>
            </text:a> </text:p>
            <text:p text:style-name="al"/>
            <text:p text:style-name="al">
            <text:span text:style-name="nadrukcur">· Per brief aan gemeente Haarlem, Postbus 511, 2003 PB Haarlem, t.a.v. PCM/Jan Gijzenkade</text:span>
          </text:p>
            <text:p text:style-name="al"/>
            <text:p text:style-name="al">
            <text:span text:style-name="nadrukcur">
              <text:span text:style-name="nadrukondlijn">Let op: alle reacties en namen worden openbaar zodra de gemeenteraad een besluit neemt over het definitieve ontwerp, iedereen kan ze dan zien. Wilt u niet uw naam erbij? Laat ons dat weten bij uw reactie.</text:span>
            </text:span>
          </text:p>
            <text:p text:style-name="al">
            <draw:frame><draw:text-box><text:section text:name="plaatje_id1-3-2-1-1-20-1" text:style-name="plaatje">
              <text:p text:style-name="illustratie_id1-3-2-1-1-20-1-1"><draw:frame draw:style-name="illustratie_id1-3-2-1-1-20-1-1" text:anchor-type="paragraph" svg:width="153mm" svg:height="108.31519699812382mm"><draw:image xlink:href="Pictures/Bijlage1JanGijzenkadewesttekeningpainti649a612b-c282-4c84-930f-9793f2a676cc.png" xlink:type="simple"/></draw:frame></text:p>
            </text:section></draw:text-box></draw:frame>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0-1-1" style:parent-style-name="Standard">
      <style:paragraph-properties style:line-spacing="0mm" style:text-autospace="none" ofo:line-height="0.001cm"/>
    </style:style>
    <style:style style:family="graphic" style:name="illustratie_id1-3-2-1-1-2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60580</text:span><text:line-break/><text:date style:data-style-name="dag" text:fixed="true" text:date-value="2022-06-09"/><text:line-break/><text:date style:data-style-name="jaar" text:fixed="true" text:date-value="2022-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0580</text:span><text:date style:data-style-name="nicedate" text:fixed="true" text:date-value="2022-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0580</text:span><text:date style:data-style-name="nicedate" text:fixed="true" text:date-value="2022-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4.5/xml/MC-DRP-OverigeBvAS-Web-CB.xml</meta:user-defined>
    <meta:user-defined meta:name="OVERHEID.Gemeente/DC.creator">Haarlem</meta:user-defined>
    <meta:user-defined meta:name="OVERHEID.Informatietype/DC.type">officiële publicatie</meta:user-defined>
    <meta:user-defined meta:name="OVERHEIDop.Rubriek/DC.type">ander besluit van algemene strekking</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DC.source">Onbekend</meta:user-defined>
    <dc:language>nl</dc:language>
    <meta:user-defined meta:name="OVERHEIDop.locatietype/OVERHEIDop.gebiedsmarkering">Gemeente</meta:user-defined>
    <meta:user-defined meta:name="DC.title">Besluit vrijgave voorlopig ontwerp openbare ruimte Jan Gijzenkade West</meta:user-defined>
    <meta:user-defined meta:name="DCTERMS.W3CDTF/DCTERMS.available">2022-06-09</meta:user-defined>
    <meta:user-defined meta:name="OVERHEIDop.externeBijlage">Bijlage 1_ Jan Gijzenkade west - tekening VO|exb-2022-32404</meta:user-defined>
    <meta:user-defined meta:name="DCTERMS.W3CDTF/OVERHEIDop.jaargang">2022</meta:user-defined>
    <meta:user-defined meta:name="OVERHEIDop.publicationIssue">260580</meta:user-defined>
    <meta:user-defined meta:name="OVERHEIDop.GmbID/DC.identifier">gmb-2022-260580</meta:user-defined>
    <meta:user-defined meta:name="OVERHEIDop.versieInformatie"/>
  </office:meta>
</office:document-meta>
</file>