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sfalteringswerkzaamheden Venus en Jupiter Heerenveen</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Nr: Z.22.370948 / D.22.1550974</text:p>
            <text:p text:style-name="common-al"/>
            <text:p text:style-name="common-al">Onderwerp: Asfalteringswerkzaamheden Venus en Jupiter Heerenveen</text:p>
            <text:p text:style-name="common-al">
            <text:span text:style-name="nadrukcur">Burgemeester en wethouders van Heerenveen</text:span>
          </text:p>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het om onderhoud technische redenen noodzakelijk wordt geacht dat de Venus en Jupiter in Heerenveen opnieuw worden geasfalteerd;</text:p>
            <text:p text:style-name="common-al">dat de bovengenoemde wegen worden gebruikt als ontsluitingswegen op het bedrijventerrein IBF in Heerenveen;</text:p>
            <text:p text:style-name="common-al">dat de wegvakken op de Venus en Jupiter gefaseerd tussen 1 juli en 10 juli 2022 worden afgesloten voor het verkeer;</text:p>
            <text:p text:style-name="common-al">dat de Venus en Jupiter tijdens het frezen van de deklaag op vrijdag 1 juli 2022 in de avond en nacht zijn afgesloten voor alle verkeer vanaf 19.00 uur s ’avonds tot 07.00 uur ochtends;</text:p>
            <text:p text:style-name="common-al">dat de Venus en Jupiter tijdens het asfalteren op vrijdag 8 en zaterdag 9 juli 2022 in de avond en nacht zijn afgesloten voor alle verkeer vanaf 19.00 uur s ’avonds tot 07.00 uur ochtends;</text:p>
            <text:p text:style-name="common-al">dat in verband met voorbereidende werkzaamheden de Venus en Jupiter zaterdag 9 juli 2022 ook zijn afgesloten;</text:p>
            <text:p text:style-name="common-al">dat aanliggende bedrijven dan wel bereikbaar zijn;</text:p>
            <text:p text:style-name="common-al">dat dit binnen de (wettelijk) voorgeschreven periode van 6 weken ter inzage legging kan vallen;</text:p>
            <text:p text:style-name="common-al">dat de bewoners en bedrijven door middel van nieuwsbrieven op de hoogte worden gesteld van de komende werkzaamheden en de daarmee gepaard gaande (mogelijke) overlast; </text:p>
            <text:p text:style-name="common-al">dat de bedoelde weg is gelegen binnen de gemeente Heerenveen en bij de gemeente Heerenveen in beheer is;</text:p>
            <text:p text:style-name="common-al">dat overleg met de verkeercoördinator van het basisteam Zuidoost Fryslân van de politie heeft plaatsgevonden en er een positief advies is gegeven voor de voorgenomen verkeersmaatregel; </text:p>
            <text:p text:style-name="common-al">
            <text:span text:style-name="nadrukvet">BESLUIT</text:span>
          </text:p>
            <text:p text:style-name="common-al">Door plaatsing van de borden C1 volgens RVV 1990 de Venus en Jupiter gefaseerd (deels) gesloten te verklaren in beide richtingen voor voertuigen, ruiters en geleiders van rij- of trekdieren of vee.<text:span text:style-name="nadrukvet"/>De maatregelen gelden in de periode tussen 1 juli en 10 juli 2022 of zoveel eerder of later als noodzakelijk wordt geacht.</text:p>
            <text:p text:style-name="common-al">Dit besluit wordt gepubliceerd in het Gemeenteblad via www.officielebekendmakingen.nl</text:p>
            <text:p text:style-name="common-al"/>
            <text:p text:style-name="common-al">Heerenveen, 1 juni 2022</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60326</text:span><text:line-break/><text:date style:data-style-name="dag" text:fixed="true" text:date-value="2022-06-09"/><text:line-break/><text:date style:data-style-name="jaar" text:fixed="true" text:date-value="2022-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0326</text:span><text:date style:data-style-name="nicedate" text:fixed="true" text:date-value="2022-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60326</text:span><text:date style:data-style-name="nicedate" text:fixed="true" text:date-value="2022-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4/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Asfalteringswerkzaamheden - Venus en Jupiter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Nr: Z.22.370948 / D.22.1550974</meta:user-defined>
    <meta:user-defined meta:name="DCTERMS.abstract">Asfalteringswerkzaamheden Venus en Jupiter Heerenveen</meta:user-defined>
    <meta:user-defined meta:name="OVERHEIDop.verkeersbordcode">C1</meta:user-defined>
    <dc:language>nl</dc:language>
    <meta:user-defined meta:name="OVERHEIDop.locatietype/OVERHEIDop.gebiedsmarkering">Vlak</meta:user-defined>
    <meta:user-defined meta:name="DC.title">Verkeersbesluit, Asfalteringswerkzaamheden Venus en Jupiter Heerenveen</meta:user-defined>
    <meta:user-defined meta:name="DCTERMS.W3CDTF/DCTERMS.available">2022-06-09</meta:user-defined>
    <meta:user-defined meta:name="DCTERMS.W3CDTF/OVERHEIDop.jaargang">2022</meta:user-defined>
    <meta:user-defined meta:name="OVERHEIDop.publicationIssue">260326</meta:user-defined>
    <meta:user-defined meta:name="OVERHEIDop.GmbID/DC.identifier">gmb-2022-260326</meta:user-defined>
    <meta:user-defined meta:name="OVERHEIDop.versieInformatie"/>
  </office:meta>
</office:document-meta>
</file>