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Z.22.370965 / D.22.1551022</text:p>
            <text:p text:style-name="common-al"/>
            <text:p text:style-name="common-al">Onderwerp: Asfalteringswerkzaamheden Industrieweg Kuinder Heerenveen</text:p>
            <text:p text:style-name="common-al">
            <text:span text:style-name="nadrukcur">Burgemeester en wethouders van Heerenveen</text:span>
          </text:p>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span text:style-name="nadrukvet">Overwegende,</text:span>
          </text:p>
            <text:p text:style-name="common-al">dat aan dit verkeersbesluit het onderstaande belang uit artikel 2, tweede lid van de WVW1994 ten grondslag ligt:</text:p>
            <text:p text:style-name="common-al">het verzekeren van de veiligheid op de weg;</text:p>
            <text:p text:style-name="common-al">het beschermen van weggebruikers en passagiers;   </text:p>
            <text:p text:style-name="common-al">het in stand houden van de weg en het waarborgen van de bruikbaarheid daarvan;</text:p>
            <text:p text:style-name="common-al">het zoveel mogelijk waarborgen van de vrijheid van het verkeer;</text:p>
            <text:p text:style-name="common-al">dat het om onderhoud technische redenen noodzakelijk wordt geacht dat de Industrieweg en deels de Kuinder opnieuw worden geasfalteerd;</text:p>
            <text:p text:style-name="common-al">dat de wegvakken op de Industrieweg en Kuinder gefaseerd tussen 4 juli en 22 juli 2022 worden afgesloten voor het verkeer;</text:p>
            <text:p text:style-name="common-al">dat de Industrieweg en Kuinder in verband met asfalteringswerkzaamheden van 11 t/m 15 juli 2022 zijn afgesloten voor alle verkeer vanaf de Heremaweg tot de 1e kruising vanaf de A32 aansluiting 10;</text:p>
            <text:p text:style-name="common-al">dat bedrijven op het industrieterrein oostelijk van de spoorlijn in de periode van 11 t/m 15 juli 2022 bereikbaar zijn via aansluiting 10 van de A32 via de 1e afslag de Kuinder en Jagtlustweg;</text:p>
            <text:p text:style-name="common-al">dat bedrijven op het industrieterrein westelijk van de spoorlijn in de periode van 11 t/m 15 juli 2022 bereikbaar zijn via aansluiting 11 A32 via de Oranje Nassaulaan /Rottumerweg en de Zanden;</text:p>
            <text:p text:style-name="common-al">dat dit binnen de (wettelijk) voorgeschreven periode van 6 weken ter inzage legging kan vallen;</text:p>
            <text:p text:style-name="common-al">dat de bewoners en bedrijven door middel van nieuwsbrieven op de hoogte worden gesteld van de komende werkzaamheden en de daarmee gepaard gaande (mogelijke) overlast; </text:p>
            <text:p text:style-name="common-al">dat de bedoelde wegen zijn gelegen binnen de gemeente Heerenveen en bij de gemeente Heerenveen in beheer zijn;</text:p>
            <text:p text:style-name="common-al">dat overleg met de verkeercoördinator van het basisteam Zuidoost Fryslân van de politie heeft plaatsgevonden en er een positief advies is gegeven voor de voorgenomen verkeersmaatregel; </text:p>
            <text:p text:style-name="common-al">
            <text:span text:style-name="nadrukvet">BESLUIT</text:span>
          </text:p>
            <text:p text:style-name="common-al">Door plaatsing van de borden C1 volgens RVV 1990 de Industrieweg en Kuinder gefaseerd (deels) gesloten te verklaren in beide richtingen voor voertuigen, ruiters en geleiders van rij- of trekdieren of vee.<text:span text:style-name="nadrukvet"/>De maatregelen gelden in de periode tussen 4 juli en 22 juli 2022 of zoveel eerder of later als noodzakelijk wordt geacht.</text:p>
            <text:p text:style-name="common-al">Dit besluit wordt gepubliceerd in het Gemeenteblad via www.officielebekendmakingen.nl</text:p>
            <text:p text:style-name="common-al"/>
            <text:p text:style-name="common-al">Heerenveen, 1 juni 2022</text:p>
            <text:p text:style-name="common-al">burgemeester en wethouders van Heerenveen</text:p>
            <text:p text:style-name="common-al">Namens deze,</text:p>
            <text:p text:style-name="common-al">Afdelingshoofd IBOR</text:p>
            <text:p text:style-name="common-al">R.H. Smit</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Online: </text:p>
            <text:p text:style-name="common-al">Dit doet u via <text:a xlink:href="http://www.heerenveen.nl/" xlink:type="simple">www.heerenveen.nl</text:a>. U heeft daarvoor uw DigiD nodig.</text:p>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60270</text:span><text:line-break/><text:date style:data-style-name="dag" text:fixed="true" text:date-value="2022-06-09"/><text:line-break/><text:date style:data-style-name="jaar" text:fixed="true" text:date-value="2022-06-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0270</text:span><text:date style:data-style-name="nicedate" text:fixed="true" text:date-value="2022-06-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0270</text:span><text:date style:data-style-name="nicedate" text:fixed="true" text:date-value="2022-06-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4/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Asfalteringswerkzaamheden  - Industrieweg en deel Kuinder Heerenveen</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Z.22.370965 / D.22.1551022</meta:user-defined>
    <meta:user-defined meta:name="DCTERMS.abstract">Asfalteringswerkzaamheden Industrieweg Kuinder Heerenveen</meta:user-defined>
    <meta:user-defined meta:name="OVERHEIDop.verkeersbordcode">C1</meta:user-defined>
    <dc:language>nl</dc:language>
    <meta:user-defined meta:name="OVERHEIDop.locatietype/OVERHEIDop.gebiedsmarkering">Lijn</meta:user-defined>
    <meta:user-defined meta:name="DC.title">Verkeersbesluit</meta:user-defined>
    <meta:user-defined meta:name="DCTERMS.W3CDTF/DCTERMS.available">2022-06-09</meta:user-defined>
    <meta:user-defined meta:name="DCTERMS.W3CDTF/OVERHEIDop.jaargang">2022</meta:user-defined>
    <meta:user-defined meta:name="OVERHEIDop.publicationIssue">260270</meta:user-defined>
    <meta:user-defined meta:name="OVERHEIDop.GmbID/DC.identifier">gmb-2022-260270</meta:user-defined>
    <meta:user-defined meta:name="OVERHEIDop.versieInformatie"/>
  </office:meta>
</office:document-meta>
</file>