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Admiraal De Ruijterweg 29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+OBJ+1 vak/Admiraal de Ruijterweg 291-293/
24-1-2022 t/m 7-3-2022, Locatie: Admiraal De Ruijterweg 291-H</text:p>
            <text:p text:style-name="common-al">Looptijd :-- t/m 07-03-2022</text:p>
            <text:p text:style-name="common-al">Verzonden naar aanvrager op: 18-01-2022</text:p>
            <text:p text:style-name="common-al">Kenmerk gemeente: Z/22/19971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2/199711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525</text:span><text:line-break/><text:date style:data-style-name="dag" text:fixed="true" text:date-value="2022-01-21"/><text:line-break/><text:date style:data-style-name="jaar" text:fixed="true" text:date-value="2022-0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525</text:span><text:date style:data-style-name="nicedate" text:fixed="true" text:date-value="2022-0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525</text:span><text:date style:data-style-name="nicedate" text:fixed="true" text:date-value="2022-0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1997112</meta:user-defined>
    <meta:user-defined meta:name="DCTERMS.abstract">TVM+OBJ+1 vak/Admiraal de Ruijterweg 291-293/ 24-1-2022 t/m 7-3-2022, Admiraal De Ruijterweg 291-H</meta:user-defined>
    <dc:language>nl</dc:language>
    <meta:user-defined meta:name="OVERHEIDop.locatietype/OVERHEIDop.gebiedsmarkering">Punt</meta:user-defined>
    <meta:user-defined meta:name="DC.title">Besluit apv vergunning Verleend Admiraal De Ruijterweg 291-H</meta:user-defined>
    <meta:user-defined meta:name="DCTERMS.W3CDTF/DCTERMS.available">2022-01-21</meta:user-defined>
    <meta:user-defined meta:name="DCTERMS.W3CDTF/OVERHEIDop.jaargang">2022</meta:user-defined>
    <meta:user-defined meta:name="OVERHEIDop.publicationIssue">25525</meta:user-defined>
    <meta:user-defined meta:name="OVERHEIDop.GmbID/DC.identifier">gmb-2022-25525</meta:user-defined>
    <meta:user-defined meta:name="OVERHEIDop.versieInformatie"/>
  </office:meta>
</office:document-meta>
</file>